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ela2" style:family="table">
      <style:table-properties style:width="25.691cm" fo:margin-top="0cm" fo:margin-bottom="0cm" table:align="right" style:writing-mode="page"/>
    </style:style>
    <style:style style:name="Tabela2.A" style:family="table-column">
      <style:table-column-properties style:column-width="3.641cm"/>
    </style:style>
    <style:style style:name="Tabela2.B" style:family="table-column">
      <style:table-column-properties style:column-width="3.048cm"/>
    </style:style>
    <style:style style:name="Tabela2.C" style:family="table-column">
      <style:table-column-properties style:column-width="4.461cm"/>
    </style:style>
    <style:style style:name="Tabela2.D" style:family="table-column">
      <style:table-column-properties style:column-width="4.038cm"/>
    </style:style>
    <style:style style:name="Tabela2.E" style:family="table-column">
      <style:table-column-properties style:column-width="5.08cm"/>
    </style:style>
    <style:style style:name="Tabela2.F" style:family="table-column">
      <style:table-column-properties style:column-width="3.618cm"/>
    </style:style>
    <style:style style:name="Tabela2.1" style:family="table-row">
      <style:table-row-properties style:min-row-height="0.27cm" fo:keep-together="auto"/>
    </style:style>
    <style:style style:name="Tabela2.A1" style:family="table-cell">
      <style:table-cell-properties fo:padding-left="0.191cm" fo:padding-right="0.191cm" fo:padding-top="0cm" fo:padding-bottom="0cm" fo:border="0.5pt solid #000000"/>
    </style:style>
    <style:style style:name="Tabela2.2" style:family="table-row">
      <style:table-row-properties style:min-row-height="0.106cm" fo:keep-together="auto"/>
    </style:style>
    <style:style style:name="Tabela2.A2" style:family="table-cell">
      <style:table-cell-properties fo:padding-left="0.079cm" fo:padding-right="0.079cm" fo:padding-top="0.15cm" fo:padding-bottom="0.15cm" fo:border="0.25pt solid #000000"/>
    </style:style>
    <style:style style:name="Tabela2.6" style:family="table-row">
      <style:table-row-properties style:min-row-height="0.106cm" fo:keep-together="always"/>
    </style:style>
    <style:style style:name="Tabela2.A9" style:family="table-cell">
      <style:table-cell-properties fo:background-color="transparent" fo:padding-left="0.079cm" fo:padding-right="0.079cm" fo:padding-top="0.15cm" fo:padding-bottom="0.15cm" fo:border="0.25pt solid #000000">
        <style:background-image/>
      </style:table-cell-properties>
    </style:style>
    <style:style style:name="P1" style:family="paragraph" style:parent-style-name="Heading_20_1">
      <style:text-properties officeooo:paragraph-rsid="001687b9"/>
    </style:style>
    <style:style style:name="P2" style:family="paragraph" style:parent-style-name="Normal-odstęp">
      <style:paragraph-properties fo:text-align="start" style:justify-single-word="false" fo:text-indent="0cm" style:auto-text-indent="false"/>
      <style:text-properties officeooo:paragraph-rsid="001687b9"/>
    </style:style>
    <style:style style:name="P3" style:family="paragraph" style:parent-style-name="Standard">
      <style:text-properties officeooo:paragraph-rsid="001687b9" fo:background-color="#ffff00"/>
    </style:style>
    <style:style style:name="P4" style:family="paragraph" style:parent-style-name="Standard">
      <style:paragraph-properties fo:margin-left="0.3cm" fo:text-align="start" style:justify-single-word="false" fo:text-indent="-0.3cm" style:auto-text-indent="false">
        <style:tab-stops/>
      </style:paragraph-properties>
      <style:text-properties officeooo:paragraph-rsid="001687b9"/>
    </style:style>
    <style:style style:name="P5" style:family="paragraph" style:parent-style-name="Standard">
      <style:paragraph-properties fo:text-align="start" style:justify-single-word="false" fo:text-indent="0cm" style:auto-text-indent="false"/>
      <style:text-properties officeooo:paragraph-rsid="001687b9"/>
    </style:style>
    <style:style style:name="P6" style:family="paragraph" style:parent-style-name="Standard">
      <style:paragraph-properties fo:margin-left="0.3cm" fo:text-align="start" style:justify-single-word="false" fo:text-indent="-0.3cm" style:auto-text-indent="false"/>
      <style:text-properties officeooo:paragraph-rsid="001687b9"/>
    </style:style>
    <style:style style:name="P7" style:family="paragraph" style:parent-style-name="Standard">
      <style:paragraph-properties fo:text-align="start" style:justify-single-word="false" fo:hyphenation-ladder-count="no-limit" fo:text-indent="0cm" style:auto-text-indent="false" style:snap-to-layout-grid="false"/>
      <style:text-properties style:use-window-font-color="true" loext:opacity="0%" fo:font-size="10pt" officeooo:paragraph-rsid="001687b9" style:font-size-asian="10pt" style:font-size-complex="10pt" fo:background-color="#ffff00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" style:family="paragraph" style:parent-style-name="Standard">
      <style:paragraph-properties fo:text-align="start" style:justify-single-word="false" fo:text-indent="0cm" style:auto-text-indent="false"/>
      <style:text-properties style:use-window-font-color="true" loext:opacity="0%" fo:font-size="10pt" officeooo:paragraph-rsid="001687b9" style:font-size-asian="10pt" style:font-size-complex="10pt" fo:background-color="#ffff00"/>
    </style:style>
    <style:style style:name="P9" style:family="paragraph" style:parent-style-name="Standard">
      <style:paragraph-properties fo:text-align="center" style:justify-single-word="false" fo:text-indent="0cm" style:auto-text-indent="false">
        <style:tab-stops/>
      </style:paragraph-properties>
      <style:text-properties style:use-window-font-color="true" loext:opacity="0%" fo:font-size="10pt" officeooo:paragraph-rsid="001687b9" style:font-size-asian="10pt" style:font-size-complex="10pt"/>
    </style:style>
    <style:style style:name="P10" style:family="paragraph" style:parent-style-name="Standard">
      <style:paragraph-properties fo:text-align="center" style:justify-single-word="false" fo:text-indent="0cm" style:auto-text-indent="false"/>
      <style:text-properties style:use-window-font-color="true" loext:opacity="0%" fo:font-size="10pt" officeooo:paragraph-rsid="001687b9" style:font-size-asian="10pt" style:font-size-complex="10pt"/>
    </style:style>
    <style:style style:name="P11" style:family="paragraph" style:parent-style-name="Standard">
      <style:paragraph-properties fo:text-align="start" style:justify-single-word="false" fo:text-indent="0cm" style:auto-text-indent="false"/>
      <style:text-properties style:use-window-font-color="true" loext:opacity="0%" fo:font-size="10pt" fo:font-weight="bold" officeooo:paragraph-rsid="001687b9" style:font-size-asian="10pt" style:font-weight-asian="bold" style:font-size-complex="10pt" style:font-weight-complex="bold" fo:background-color="#ffff00"/>
    </style:style>
    <style:style style:name="P12" style:family="paragraph" style:parent-style-name="Standard">
      <style:paragraph-properties fo:text-align="center" style:justify-single-word="false" fo:text-indent="0cm" style:auto-text-indent="false">
        <style:tab-stops/>
      </style:paragraph-properties>
      <style:text-properties officeooo:paragraph-rsid="001687b9"/>
    </style:style>
    <style:style style:name="P13" style:family="paragraph" style:parent-style-name="Standard">
      <style:paragraph-properties fo:text-align="center" style:justify-single-word="false" fo:text-indent="0cm" style:auto-text-indent="false"/>
      <style:text-properties officeooo:paragraph-rsid="001687b9"/>
    </style:style>
    <style:style style:name="P14" style:family="paragraph" style:parent-style-name="Standard">
      <style:paragraph-properties fo:margin-left="0.3cm" fo:text-align="start" style:justify-single-word="false" fo:text-indent="-0.3cm" style:auto-text-indent="false"/>
      <style:text-properties fo:font-size="10pt" officeooo:paragraph-rsid="001687b9" style:font-size-asian="10pt" style:font-size-complex="10pt" fo:background-color="#ffff00"/>
    </style:style>
    <style:style style:name="P15" style:family="paragraph" style:parent-style-name="Standard">
      <style:paragraph-properties fo:margin-left="0.3cm" fo:text-align="start" style:justify-single-word="false" fo:text-indent="-0.3cm" style:auto-text-indent="false">
        <style:tab-stops/>
      </style:paragraph-properties>
      <style:text-properties fo:font-size="10pt" officeooo:paragraph-rsid="001687b9" style:font-size-asian="10pt" style:font-size-complex="10pt"/>
    </style:style>
    <style:style style:name="P16" style:family="paragraph" style:parent-style-name="Standard">
      <style:paragraph-properties fo:margin-left="0.3cm" fo:text-align="start" style:justify-single-word="false" fo:text-indent="-0.3cm" style:auto-text-indent="false"/>
      <style:text-properties fo:font-size="10pt" officeooo:paragraph-rsid="001687b9" style:font-size-asian="10pt" style:font-size-complex="10pt"/>
    </style:style>
    <style:style style:name="P17" style:family="paragraph" style:parent-style-name="tt1a">
      <style:paragraph-properties fo:text-align="start" style:justify-single-word="false">
        <style:tab-stops/>
      </style:paragraph-properties>
      <style:text-properties officeooo:paragraph-rsid="001687b9"/>
    </style:style>
    <style:style style:name="P18" style:family="paragraph" style:parent-style-name="tt1a">
      <style:paragraph-properties fo:text-align="start" style:justify-single-word="false"/>
      <style:text-properties officeooo:paragraph-rsid="001687b9"/>
    </style:style>
    <style:style style:name="T1" style:family="text">
      <style:text-properties style:use-window-font-color="true" loext:opacity="0%" fo:font-size="10pt" style:font-size-asian="10pt" style:font-size-complex="10pt"/>
    </style:style>
    <style:style style:name="T2" style:family="text">
      <style:text-properties style:use-window-font-color="true" loext:opacity="0%" fo:font-size="10pt" style:font-size-asian="10pt" style:font-size-complex="10pt" fo:background-color="#ffff00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size="10pt" style:font-size-asian="10pt" style:font-size-complex="10pt"/>
    </style:style>
    <style:style style:name="T5" style:family="text">
      <style:text-properties fo:font-size="10pt" fo:font-style="italic" style:font-size-asian="10pt" style:font-style-asian="italic" style:font-size-complex="10pt"/>
    </style:style>
    <style:style style:name="T6" style:family="text">
      <style:text-properties officeooo:rsid="001687b9"/>
    </style:style>
    <style:style style:name="T7" style:family="text">
      <style:text-properties style:use-window-font-color="true" loext:opacity="0%" fo:font-size="10pt" fo:font-weight="bold" style:font-size-asian="10pt" style:font-weight-asian="bold" style:font-size-complex="10pt" style:font-weight-complex="bold" fo:background-color="#ffff00"/>
    </style:style>
    <style:style style:name="T8" style:family="text">
      <style:text-properties fo:font-size="10pt" style:font-size-asian="10pt" style:font-size-complex="10pt" fo:background-color="#ffff00"/>
    </style:style>
    <style:style style:name="T9" style:family="text">
      <style:text-properties fo:color="#000000" loext:opacity="100%" fo:font-weight="normal" style:font-weight-asian="normal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1" text:outline-level="1"><text:span text:style-name="T6">Wymagania edukacyjne</text:span><text:bookmark-start text:name="_Toc152065442"/> z religii <text:line-break/>dla klasy ósmej szkoły podstawowej<text:bookmark-end text:name="_Toc152065442"/></text:h>
      <text:p text:style-name="P3"/>
      <table:table table:name="Tabela2" table:style-name="Tabela2">
        <table:table-column table:style-name="Tabela2.A"/>
        <table:table-column table:style-name="Tabela2.B"/>
        <table:table-column table:style-name="Tabela2.C"/>
        <table:table-column table:style-name="Tabela2.D"/>
        <table:table-column table:style-name="Tabela2.E"/>
        <table:table-column table:style-name="Tabela2.F"/>
        <table:table-row table:style-name="Tabela2.1">
          <table:table-cell table:style-name="Tabela2.A1" office:value-type="string">
            <text:p text:style-name="P5" loext:marker-style-name="T1"><text:span text:style-name="_5f_bold"><text:span text:style-name="T1">Rozdział</text:span></text:span></text:p>
            <text:p text:style-name="P8" loext:marker-style-name="T2"><text:span text:style-name="_5f_bold"><text:span text:style-name="T2"/></text:span></text:p>
          </table:table-cell>
          <table:table-cell table:style-name="Tabela2.A1" office:value-type="string">
            <text:p text:style-name="P12" loext:marker-style-name="T1"><text:span text:style-name="_5f_bold"><text:span text:style-name="T1">Celujący</text:span></text:span></text:p>
            <text:p text:style-name="P9" loext:marker-style-name="T1"><text:span text:style-name="_5f_bold"><text:span text:style-name="T1"/></text:span></text:p>
          </table:table-cell>
          <table:table-cell table:style-name="Tabela2.A1" office:value-type="string">
            <text:p text:style-name="P12" loext:marker-style-name="T1"><text:span text:style-name="_5f_bold"><text:span text:style-name="T1">Bardzo dobry</text:span></text:span></text:p>
            <text:p text:style-name="P9" loext:marker-style-name="T1"><text:span text:style-name="_5f_bold"><text:span text:style-name="T1"/></text:span></text:p>
          </table:table-cell>
          <table:table-cell table:style-name="Tabela2.A1" office:value-type="string">
            <text:p text:style-name="P13" loext:marker-style-name="T1"><text:span text:style-name="_5f_bold"><text:span text:style-name="T1">Dobry</text:span></text:span></text:p>
            <text:p text:style-name="P10" loext:marker-style-name="T1"><text:span text:style-name="_5f_bold"><text:span text:style-name="T1"/></text:span></text:p>
          </table:table-cell>
          <table:table-cell table:style-name="Tabela2.A1" office:value-type="string">
            <text:p text:style-name="P13" loext:marker-style-name="T1"><text:span text:style-name="_5f_bold"><text:span text:style-name="T1">Dostateczny</text:span></text:span></text:p>
            <text:p text:style-name="P10" loext:marker-style-name="T1"><text:span text:style-name="_5f_bold"><text:span text:style-name="T1"/></text:span></text:p>
          </table:table-cell>
          <table:table-cell table:style-name="Tabela2.A1" office:value-type="string">
            <text:p text:style-name="P13" loext:marker-style-name="T1"><text:span text:style-name="_5f_bold"><text:span text:style-name="T1">Dopuszczający</text:span></text:span></text:p>
            <text:p text:style-name="P10" loext:marker-style-name="T1"><text:span text:style-name="_5f_bold"><text:span text:style-name="T1"/></text:span></text:p>
          </table:table-cell>
        </table:table-row>
        <table:table-row table:style-name="Tabela2.2">
          <table:table-cell table:style-name="Tabela2.A2" office:value-type="string">
            <text:p text:style-name="P2" loext:marker-style-name="T3"><text:span text:style-name="T3">I. Nasza wspólnota wiary i miłości</text:span></text:p>
            <text:p text:style-name="P11" loext:marker-style-name="T7"/>
          </table:table-cell>
          <table:table-cell table:style-name="Tabela2.A2" office:value-type="string">
            <text:p text:style-name="P17" loext:marker-style-name="T4"><text:span text:style-name="T4">Uczeń:</text:span></text:p>
            <text:p text:style-name="P17" loext:marker-style-name="T4"><text:span text:style-name="T4">1. Posiada wiedzę i umiejętności, które są wynikiem samodzielnej i dodatkowej pracy.</text:span></text:p>
            <text:p text:style-name="P17" loext:marker-style-name="T4"><text:span text:style-name="T4">2. Spełnił kryteria na ocenę bardzo dobrą.</text:span></text:p>
            <text:p text:style-name="P4" loext:marker-style-name="T4"><text:span text:style-name="T4">3. Wykorzystuje dodatkowe wiadomości w praktyce.</text:span></text:p>
            <text:p text:style-name="P4" loext:marker-style-name="T4"><text:span text:style-name="T4">4. Dzieli się swoją wiedzą.</text:span></text:p>
          </table:table-cell>
          <table:table-cell table:style-name="Tabela2.A2" office:value-type="string">
            <text:p text:style-name="P17" loext:marker-style-name="T4"><text:span text:style-name="T4">Uczeń:</text:span></text:p>
            <text:p text:style-name="P17" loext:marker-style-name="T4"><text:span text:style-name="T4">1. Przedstawia różne potrzeby ludzkie, w tym potrzebę sensu życia.</text:span></text:p>
            <text:p text:style-name="P17" loext:marker-style-name="T4"><text:span text:style-name="T4">2. Wymienia wartości nadające sens ludzkiemu życiu.</text:span></text:p>
            <text:p text:style-name="P17" loext:marker-style-name="T4"><text:span text:style-name="T4">3. Wymienia źródła autentycznego i trwałego szczęścia.</text:span></text:p>
            <text:p text:style-name="P17" loext:marker-style-name="T4"><text:span text:style-name="T4">4. Przytacza biografie osób, którym wiedza pomogła w dotarciu do wiary.</text:span></text:p>
            <text:p text:style-name="P17" loext:marker-style-name="T4"><text:span text:style-name="T4">5. Przytacza argumenty wierzących w dyskusji ze współczesnym ateizmem.</text:span></text:p>
            <text:p text:style-name="P17" loext:marker-style-name="T4"><text:span text:style-name="T4">6. Wymienia przymioty wiary.</text:span></text:p>
            <text:p text:style-name="P17" loext:marker-style-name="T4"><text:span text:style-name="T4">7. Przedstawia sposoby przezwyciężania trudności w wierze.</text:span></text:p>
            <text:p text:style-name="P17" loext:marker-style-name="T4"><text:span text:style-name="T4">8. Wyjaśnia poszczególne artykuły </text:span><text:span text:style-name="T5">Składu Apostolskiego</text:span><text:span text:style-name="T4"> i </text:span><text:span text:style-name="T5">Credo</text:span><text:span text:style-name="T4">.</text:span></text:p>
            <text:p text:style-name="P17" loext:marker-style-name="T4"><text:span text:style-name="T4">9. Omawia różne formy powołania w świetle życia Ewangelią.</text:span></text:p>
            <text:p text:style-name="P17" loext:marker-style-name="T4"><text:span text:style-name="T4">10. Charakteryzuje najważniejsze wspólnoty w życiu człowieka.</text:span></text:p>
            <text:p text:style-name="P17" loext:marker-style-name="T4"><text:span text:style-name="T4">11. Uzasadnia wartość świadectwa wiary w różnych sytuacjach życiowych.</text:span></text:p>
          </table:table-cell>
          <table:table-cell table:style-name="Tabela2.A2" office:value-type="string">
            <text:p text:style-name="P17" loext:marker-style-name="T4"><text:span text:style-name="T4">Uczeń:</text:span></text:p>
            <text:p text:style-name="P17" loext:marker-style-name="T4"><text:span text:style-name="T4">1. Opowiada o potrzebach ludzi.</text:span></text:p>
            <text:p text:style-name="P17" loext:marker-style-name="T4"><text:span text:style-name="T4">2. Opowiada o wartościach nadających sens ludzkiemu życiu.</text:span></text:p>
            <text:p text:style-name="P17" loext:marker-style-name="T4"><text:span text:style-name="T4">3. Wymienia przymioty wiary.</text:span></text:p>
            <text:p text:style-name="P17" loext:marker-style-name="T4"><text:span text:style-name="T4">4. Opowiada o trudnościach w wierze.</text:span></text:p>
            <text:p text:style-name="P17" loext:marker-style-name="T4"><text:span text:style-name="T4">5. Wyjaśnia wartość świadectwa wiary.</text:span></text:p>
            <text:p text:style-name="P17" loext:marker-style-name="T4"><text:span text:style-name="T4">6. Tłumaczy artykuły </text:span><text:span text:style-name="T5">Składu Apostolskiego</text:span><text:span text:style-name="T4"> i </text:span><text:span text:style-name="T5">Credo</text:span><text:span text:style-name="T4">.</text:span></text:p>
            <text:p text:style-name="P17" loext:marker-style-name="T4"><text:span text:style-name="T4">7. Opowiada o różnych formach powołania w świetle życia Ewangelią.</text:span></text:p>
            <text:p text:style-name="P17" loext:marker-style-name="T4"><text:span text:style-name="T4">8. Omawia najważniejsze wspólnoty w życiu człowieka.</text:span></text:p>
            <text:p text:style-name="P14" loext:marker-style-name="T8"/>
          </table:table-cell>
          <table:table-cell table:style-name="Tabela2.A2" office:value-type="string">
            <text:p text:style-name="P17" loext:marker-style-name="T4"><text:span text:style-name="T4">Uczeń:</text:span></text:p>
            <text:p text:style-name="P17" loext:marker-style-name="T4"><text:span text:style-name="T4">1. Opowiada o potrzebach ludzi.</text:span></text:p>
            <text:p text:style-name="P17" loext:marker-style-name="T4"><text:span text:style-name="T4">2. Z pomocą nauczyciela opowiada o wartościach nadających sens ludzkiemu życiu.</text:span></text:p>
            <text:p text:style-name="P17" loext:marker-style-name="T4"><text:span text:style-name="T4">3. Wymienia przymioty wiary.</text:span></text:p>
            <text:p text:style-name="P17" loext:marker-style-name="T4"><text:span text:style-name="T4">4. Opowiada o znaczeniu wiary.</text:span></text:p>
            <text:p text:style-name="P17" loext:marker-style-name="T4"><text:span text:style-name="T4">5. Z pomocą nauczyciela tłumaczy artykuły </text:span><text:span text:style-name="T5">Składu Apostolskiego</text:span><text:span text:style-name="T4"> i </text:span><text:span text:style-name="T5">Credo</text:span><text:span text:style-name="T4">.</text:span></text:p>
            <text:p text:style-name="P17" loext:marker-style-name="T4"><text:span text:style-name="T4">6. Opowiada o różnych formach powołania.</text:span></text:p>
            <text:p text:style-name="P6" loext:marker-style-name="T8"><text:span text:style-name="T4">7. Opowiada o najważniejszych wspólnotach w życiu człowieka.</text:span></text:p>
          </table:table-cell>
          <table:table-cell table:style-name="Tabela2.A2" office:value-type="string">
            <text:p text:style-name="P17" loext:marker-style-name="T4"><text:span text:style-name="T4">Uczeń:</text:span></text:p>
            <text:p text:style-name="P17" loext:marker-style-name="T4"><text:span text:style-name="T4">1. Ogólnie opowiada o potrzebach ludzi.</text:span></text:p>
            <text:p text:style-name="P17" loext:marker-style-name="T4"><text:span text:style-name="T4">2. Z pomocą nauczyciela opowiada o wartościach istotnych dla ludzi.</text:span></text:p>
            <text:p text:style-name="P17" loext:marker-style-name="T4"><text:span text:style-name="T4">3. Z pomocą nauczyciela opowiada o wierze.</text:span></text:p>
            <text:p text:style-name="P17" loext:marker-style-name="T4"><text:span text:style-name="T4">4. Z pomocą nauczyciela opowiada o </text:span><text:span text:style-name="T5">Składzie Apostolskim</text:span><text:span text:style-name="T4"> i </text:span><text:span text:style-name="T5">Credo</text:span><text:span text:style-name="T4">.</text:span></text:p>
            <text:p text:style-name="P17" loext:marker-style-name="T4"><text:span text:style-name="T4">5. Opowiada o różnych powołaniach.</text:span></text:p>
            <text:p text:style-name="P4" loext:marker-style-name="T8"><text:span text:style-name="T4">5. Opowiada o wspólnotach w życiu człowieka.</text:span></text:p>
          </table:table-cell>
        </table:table-row>
        <table:table-row table:style-name="Tabela2.2">
          <table:table-cell table:style-name="Tabela2.A2" office:value-type="string">
            <text:p text:style-name="P5" loext:marker-style-name="T3"><text:span text:style-name="T3">II. Godność osoby ludzkiej</text:span></text:p>
            <text:p text:style-name="P8" loext:marker-style-name="T2"/>
          </table:table-cell>
          <table:table-cell table:style-name="Tabela2.A2" office:value-type="string">
            <text:p text:style-name="P17" loext:marker-style-name="T4"><text:span text:style-name="T4">Uczeń:</text:span></text:p>
            <text:p text:style-name="P17" loext:marker-style-name="T4"><text:span text:style-name="T4">1. Posiada wiedzę i umiejętności, które są wynikiem samodzielnej i dodatkowej pracy.</text:span></text:p>
            <text:p text:style-name="P17" loext:marker-style-name="T4"><text:span text:style-name="T4">2. Spełnił kryteria na ocenę bardzo dobrą.</text:span></text:p>
            <text:p text:style-name="P4" loext:marker-style-name="T4"><text:span text:style-name="T4">3. Wykorzystuje dodatkowe wiadomości w praktyce.</text:span></text:p>
            <text:p text:style-name="P4" loext:marker-style-name="T4"><text:span text:style-name="T4">4. Dzieli się swoją wiedzą.</text:span></text:p>
          </table:table-cell>
          <table:table-cell table:style-name="Tabela2.A2" office:value-type="string">
            <text:p text:style-name="P4" loext:marker-style-name="T4"><text:span text:style-name="T4">Uczeń:</text:span></text:p>
            <text:p text:style-name="P4" loext:marker-style-name="T4"><text:span text:style-name="T4">1. Wyjaśnia pojęcie godności człowieka i wskazuje jej źródła.</text:span></text:p>
            <text:p text:style-name="P4" loext:marker-style-name="T4"><text:span text:style-name="T4">2. Wskazuje na godność człowieka jako fundamentalną wartość ludzką i analizuje znaczenie szacunku do siebie i innych.</text:span></text:p>
            <text:p text:style-name="P4" loext:marker-style-name="T4"><text:span text:style-name="T4">3. Uzasadnia godność chrześcijanina wynikającą z chrztu świętego (udział w misji kapłańskiej, prorockiej i królewskiej).</text:span></text:p>
            <text:p text:style-name="P4" loext:marker-style-name="T4"><text:span text:style-name="T4">4. Opisuje podstawowe pojęcia etyczne (godność osoby ludzkiej, powinność moralna, sumienie, prawo naturalne, prawo Boże, wartości).</text:span></text:p>
            <text:p text:style-name="P4" loext:marker-style-name="T4"><text:span text:style-name="T4">5. Podaje hierarchię wartości wynikających z wiary.</text:span></text:p>
            <text:p text:style-name="P4" loext:marker-style-name="T4"><text:span text:style-name="T4">6. Podaje zasady i uzasadnia motywację przy dokonywaniu wyborów.</text:span></text:p>
            <text:p text:style-name="P4" loext:marker-style-name="T4"><text:span text:style-name="T4">7. Uzasadnia, że życie chrześcijanina jest odpowiedzią na wezwanie Boże.</text:span></text:p>
            <text:p text:style-name="P4" loext:marker-style-name="T4"><text:span text:style-name="T4">8. Omawia sposoby kształtowania sumienia, zwłaszcza w kontekście sakramentu pokuty i pojednania.</text:span></text:p>
            <text:p text:style-name="P4" loext:marker-style-name="T4"><text:span text:style-name="T4">9. Wyjaśnia, na czym polegają zagrożenia dla życia.</text:span></text:p>
            <text:p text:style-name="P4" loext:marker-style-name="T4"><text:span text:style-name="T4">10. Uzasadnia zło aborcji, eutanazji, zapłodnienia </text:span><text:span text:style-name="T5">in vitro</text:span><text:span text:style-name="T4"> oraz kary śmierci.</text:span></text:p>
            <text:p text:style-name="P4" loext:marker-style-name="T4"><text:span text:style-name="T4">11. Przedstawia inicjatywy </text:span><text:soft-page-break/><text:span text:style-name="T4">mające na celu obronę życia ludzkiego od poczęcia do naturalnej śmierci (np. duchowa adopcja dziecka poczętego).</text:span></text:p>
            <text:p text:style-name="P4" loext:marker-style-name="T4"><text:span text:style-name="T4">12. Przedstawia nauczanie Kościoła na temat kary śmierci.</text:span></text:p>
          </table:table-cell>
          <table:table-cell table:style-name="Tabela2.A2" office:value-type="string">
            <text:p text:style-name="P4" loext:marker-style-name="T4"><text:span text:style-name="T4">Uczeń:</text:span></text:p>
            <text:p text:style-name="P4" loext:marker-style-name="T4"><text:span text:style-name="T4">1. Omawia pojęcie godności człowieka i wskazuje jej źródła.</text:span></text:p>
            <text:p text:style-name="P4" loext:marker-style-name="T4"><text:span text:style-name="T4">2. Wyjaśnia godność chrześcijanina wynikającą z chrztu świętego (udział w misji kapłańskiej, prorockiej i królewskiej).</text:span></text:p>
            <text:p text:style-name="P4" loext:marker-style-name="T4"><text:span text:style-name="T4">3. Omawia podstawowe pojęcia etyczne (godność osoby ludzkiej, powinność moralna, sumienie, prawo naturalne, prawo Boże, wartości).</text:span></text:p>
            <text:p text:style-name="P4" loext:marker-style-name="T4"><text:span text:style-name="T4">4. Opowiada o hierarchii wartości wynikającej z wiary.</text:span></text:p>
            <text:p text:style-name="P4" loext:marker-style-name="T4"><text:span text:style-name="T4">5. Opowiada o życiu chrześcijanina jako odpowiedzi na wezwanie Boże.</text:span></text:p>
            <text:p text:style-name="P4" loext:marker-style-name="T4"><text:span text:style-name="T4">6. Z pomocą nauczyciela wyjaśnia, sposoby kształtowania sumienia, zwłaszcza w kontekście sakramentu pokuty i pojednania.</text:span></text:p>
            <text:p text:style-name="P4" loext:marker-style-name="T4"><text:span text:style-name="T4">7. Opowiada o zagrożeniach dla życia.</text:span></text:p>
            <text:p text:style-name="P4" loext:marker-style-name="T4"><text:span text:style-name="T4">8. Z pomocą nauczyciela wyjaśnia zło aborcji, eutanazji, zapłodnienia </text:span><text:span text:style-name="T5">in vitro</text:span><text:span text:style-name="T4"> oraz kary śmierci.</text:span></text:p>
            <text:p text:style-name="P4" loext:marker-style-name="T4"><text:span text:style-name="T4">9. Opowiada o inicjatywach mających na celu obronę życia </text:span><text:soft-page-break/><text:span text:style-name="T4">ludzkiego oraz o karze śmierci.</text:span></text:p>
          </table:table-cell>
          <table:table-cell table:style-name="Tabela2.A2" office:value-type="string">
            <text:p text:style-name="P4" loext:marker-style-name="T4"><text:span text:style-name="T4">Uczeń:</text:span></text:p>
            <text:p text:style-name="P4" loext:marker-style-name="T4"><text:span text:style-name="T4">1. Opowiada o godności człowieka i chrześcijanina.</text:span></text:p>
            <text:p text:style-name="P4" loext:marker-style-name="T4"><text:span text:style-name="T4">2. Z pomocą nauczyciela opowiada o podstawowych pojęciach etycznych (godność osoby ludzkiej, powinność moralna, sumienie, prawo naturalne, prawo Boże, wartości).</text:span></text:p>
            <text:p text:style-name="P4" loext:marker-style-name="T4"><text:span text:style-name="T4">3. Opowiada o hierarchii wartości wynikającej z wiary.</text:span></text:p>
            <text:p text:style-name="P4" loext:marker-style-name="T4"><text:span text:style-name="T4">4. Z pomocą nauczyciela opowiada o życiu chrześcijanina jako odpowiedzi na wezwanie Boże.</text:span></text:p>
            <text:p text:style-name="P4" loext:marker-style-name="T4"><text:span text:style-name="T4">5. Opowiada o sumieniu i jego kształtowaniu.</text:span></text:p>
            <text:p text:style-name="P4" loext:marker-style-name="T4"><text:span text:style-name="T4">6. Wymienia zagrożenia dla życia.</text:span></text:p>
            <text:p text:style-name="P4" loext:marker-style-name="T4"><text:span text:style-name="T4">7. Z pomocą nauczyciela opowiada o złu aborcji, eutanazji, zapłodnienia </text:span><text:span text:style-name="T5">in vitro</text:span><text:span text:style-name="T4"> oraz karze śmierci.</text:span></text:p>
            <text:p text:style-name="P4" loext:marker-style-name="T4"><text:span text:style-name="T4">8. Wymienia inicjatywy mające na celu obronę życia ludzkiego.</text:span></text:p>
          </table:table-cell>
          <table:table-cell table:style-name="Tabela2.A2" office:value-type="string">
            <text:p text:style-name="P4" loext:marker-style-name="T4"><text:span text:style-name="T4">Uczeń z pomocą nauczyciela:</text:span></text:p>
            <text:p text:style-name="P4" loext:marker-style-name="T4"><text:span text:style-name="T4">1. Opowiada o godności człowieka i chrześcijanina.</text:span></text:p>
            <text:p text:style-name="P4" loext:marker-style-name="T4"><text:span text:style-name="T4">2. Opowiada o podstawowych pojęciach etycznych (godność osoby ludzkiej, powinność moralna, sumienie, prawo naturalne, prawo Boże, wartości).</text:span></text:p>
            <text:p text:style-name="P4" loext:marker-style-name="T4"><text:span text:style-name="T4">3. Opowiada o hierarchii wartości wynikającej z wiary.</text:span></text:p>
            <text:p text:style-name="P4" loext:marker-style-name="T4"><text:span text:style-name="T4">4. Opowiada o sumieniu i jego kształtowaniu.</text:span></text:p>
            <text:p text:style-name="P4" loext:marker-style-name="T4"><text:span text:style-name="T4">5. Wymienia zagrożenia dla życia.</text:span></text:p>
            <text:p text:style-name="P4" loext:marker-style-name="T4"><text:span text:style-name="T4">6. Opowiada o złu aborcji, eutanazji, zapłodnienia </text:span><text:span text:style-name="T5">in vitro</text:span><text:span text:style-name="T4"> oraz karze śmierci.</text:span></text:p>
            <text:p text:style-name="P6" loext:marker-style-name="T4"><text:span text:style-name="T4">7. Wymienia inicjatywy mające na celu obronę życia ludzkiego.</text:span></text:p>
          </table:table-cell>
        </table:table-row>
        <table:table-row table:style-name="Tabela2.2">
          <table:table-cell table:style-name="Tabela2.A2" office:value-type="string">
            <text:p text:style-name="P5" loext:marker-style-name="T3"><text:span text:style-name="T3">III. Bierzmowanie – jesteśmy posłani</text:span></text:p>
            <text:p text:style-name="P8" loext:marker-style-name="T2"/>
          </table:table-cell>
          <table:table-cell table:style-name="Tabela2.A2" office:value-type="string">
            <text:p text:style-name="P17" loext:marker-style-name="T4"><text:span text:style-name="T4">Uczeń:</text:span></text:p>
            <text:p text:style-name="P17" loext:marker-style-name="T4"><text:span text:style-name="T4">1. Posiada wiedzę i umiejętności, które są wynikiem samodzielnej i dodatkowej pracy.</text:span></text:p>
            <text:p text:style-name="P17" loext:marker-style-name="T4"><text:span text:style-name="T4">2. Spełnił kryteria na ocenę bardzo dobrą.</text:span></text:p>
            <text:p text:style-name="P4" loext:marker-style-name="T4"><text:span text:style-name="T4">3. Wykorzystuje dodatkowe wiadomości w praktyce.</text:span></text:p>
            <text:p text:style-name="P4" loext:marker-style-name="T4"><text:span text:style-name="T4">4. Dzieli się swoją wiedzą.</text:span></text:p>
          </table:table-cell>
          <table:table-cell table:style-name="Tabela2.A2" office:value-type="string">
            <text:p text:style-name="P4" loext:marker-style-name="T4"><text:span text:style-name="T4">Uczeń:</text:span></text:p>
            <text:p text:style-name="P4" loext:marker-style-name="T4"><text:span text:style-name="T4">1. Omawia skutki wynikające z wcielenia Jezusa i odkupienia dla życia chrześcijanina i każdego człowieka.</text:span></text:p>
            <text:p text:style-name="P4" loext:marker-style-name="T4"><text:span text:style-name="T4">2. Wyjaśnia tajemnicę cierpienia i chrześcijańskie podejście do choroby i śmierci.</text:span></text:p>
            <text:p text:style-name="P4" loext:marker-style-name="T4"><text:span text:style-name="T4">3. Podaje przykłady współczesnych chrześcijan, przeżywających cierpienie w duchu wiary.</text:span></text:p>
            <text:p text:style-name="P4" loext:marker-style-name="T4"><text:span text:style-name="T4">4. Podaje przykłady właściwego zachowania chrześcijanina wobec zła i nieszczęść.</text:span></text:p>
            <text:p text:style-name="P4" loext:marker-style-name="T4"><text:span text:style-name="T4">5. Wymienia sposoby przeciwdziałania złu i cierpieniu.</text:span></text:p>
            <text:p text:style-name="P4" loext:marker-style-name="T4"><text:span text:style-name="T4">6. Wskazuje na sposoby odkrywania powołania w świetle Bożego wezwania.</text:span></text:p>
            <text:p text:style-name="P4" loext:marker-style-name="T4"><text:span text:style-name="T4">7. Wyjaśnia, na czym polega misyjna natura Kościoła.</text:span></text:p>
            <text:p text:style-name="P4" loext:marker-style-name="T4"><text:span text:style-name="T4">8. W oparciu o teksty biblijne i nauczanie Kościoła opisuje jego misyjną działalność.</text:span></text:p>
            <text:p text:style-name="P4" loext:marker-style-name="T4"><text:span text:style-name="T4">9. Omawia przykłady działalności misyjnej, </text:span><text:soft-page-break/><text:span text:style-name="T4">zaangażowanie osób duchownych i świeckich.</text:span></text:p>
            <text:p text:style-name="P4" loext:marker-style-name="T4"><text:span text:style-name="T4">10. Podaje przykłady współczesnych męczenników na misjach: bł. o. Zbigniew Strzałkowski, bł. o. Michał Tomaszek, Helena Kmieć.</text:span></text:p>
            <text:p text:style-name="P4" loext:marker-style-name="T4"><text:span text:style-name="T4">11. Opisuje możliwości i podaje przykłady apostolstwa w Kościele, rodzinie, szkole, różnych środowiskach rówieśniczych i na portalach społecznościowych.</text:span></text:p>
            <text:p text:style-name="P4" loext:marker-style-name="T4"><text:span text:style-name="T4">12. Uzasadnia wartość angażowania się w wolontariat.</text:span></text:p>
            <text:p text:style-name="P4" loext:marker-style-name="T4"><text:span text:style-name="T4">13. Podaje przykłady bezinteresownej troski o ludzi w potrzebie (chorych, samotnych, niepełnosprawnych, biednych, uzależnionych, bezradnych, wykluczonych społecznie).</text:span></text:p>
            <text:p text:style-name="P4" loext:marker-style-name="T4"><text:span text:style-name="T4">14. Podaje przykłady ludzi zaangażowanych w apostolstwo (także współczesnych).</text:span></text:p>
          </table:table-cell>
          <table:table-cell table:style-name="Tabela2.A2" office:value-type="string">
            <text:p text:style-name="P4" loext:marker-style-name="T4"><text:span text:style-name="T4">Uczeń:</text:span></text:p>
            <text:p text:style-name="P4" loext:marker-style-name="T4"><text:span text:style-name="T4">1. Opowiada o skutkach wynikających z wcielenia Jezusa i odkupienia.</text:span></text:p>
            <text:p text:style-name="P4" loext:marker-style-name="T4"><text:span text:style-name="T4">2. Z pomocą nauczyciela wyjaśnia tajemnicę cierpienia i chrześcijańskie podejście do choroby i śmierci.</text:span></text:p>
            <text:p text:style-name="P4" loext:marker-style-name="T4"><text:span text:style-name="T4">3. Wymienia przykłady współczesnych chrześcijan, przeżywających cierpienie w duchu wiary.</text:span></text:p>
            <text:p text:style-name="P4" loext:marker-style-name="T4"><text:span text:style-name="T4">4. Wymienia sposoby przeciwdziałania złu i cierpieniu.</text:span></text:p>
            <text:p text:style-name="P4" loext:marker-style-name="T4"><text:span text:style-name="T4">5. Opowiada o sposobach odkrywania powołania w świetle Bożego wezwania.</text:span></text:p>
            <text:p text:style-name="P4" loext:marker-style-name="T4"><text:span text:style-name="T4">6. W oparciu o teksty biblijne i nauczanie Kościoła opowiada o misyjnej naturze Kościoła.</text:span></text:p>
            <text:p text:style-name="P4" loext:marker-style-name="T4"><text:span text:style-name="T4">7. Opowiada o działalności misyjnej i zaangażowaniu osób duchownych i świeckich.</text:span></text:p>
            <text:p text:style-name="P4" loext:marker-style-name="T4"><text:soft-page-break/><text:span text:style-name="T4">8. Opowiada o współczesnych męczennikach misyjnych: bł. o. Zbigniew Strzałkowski, bł. o. Michał Tomaszek, Helena Kmieć.</text:span></text:p>
            <text:p text:style-name="P4" loext:marker-style-name="T4"><text:span text:style-name="T4">9. Opowiada o apostolstwie w Kościele, rodzinie, szkole, różnych środowiskach rówieśniczych i na portalach społecznościowych.</text:span></text:p>
            <text:p text:style-name="P4" loext:marker-style-name="T4"><text:span text:style-name="T4">10. Opowiada o wartości angażowania się w wolontariat.</text:span></text:p>
            <text:p text:style-name="P4" loext:marker-style-name="T4"><text:span text:style-name="T4">11. Opowiada o przykładach bezinteresownej troski o ludzi w potrzebie.</text:span></text:p>
            <text:p text:style-name="P15" loext:marker-style-name="T4"/>
          </table:table-cell>
          <table:table-cell table:style-name="Tabela2.A2" office:value-type="string">
            <text:p text:style-name="P4" loext:marker-style-name="T4"><text:span text:style-name="T4">Uczeń:</text:span></text:p>
            <text:p text:style-name="P4" loext:marker-style-name="T4"><text:span text:style-name="T4">1. Z pomocą nauczyciela opowiada o skutkach wynikających z wcielenia Jezusa i odkupienia.</text:span></text:p>
            <text:p text:style-name="P4" loext:marker-style-name="T4"><text:span text:style-name="T4">2. Opowiada o tajemnicy cierpienia i chrześcijańskim podejściu do choroby i śmierci.</text:span></text:p>
            <text:p text:style-name="P4" loext:marker-style-name="T4"><text:span text:style-name="T4">3. Opowiada o współczesnych chrześcijanach, przeżywających cierpienie w duchu wiary.</text:span></text:p>
            <text:p text:style-name="P4" loext:marker-style-name="T4"><text:span text:style-name="T4">4. Opowiada, jak przeciwstawić się złu i cierpieniu.</text:span></text:p>
            <text:p text:style-name="P4" loext:marker-style-name="T4"><text:span text:style-name="T4">5. Opowiada o odkrywaniu powołania.</text:span></text:p>
            <text:p text:style-name="P4" loext:marker-style-name="T4"><text:span text:style-name="T4">6. Opowiada o misyjnej naturze Kościoła.</text:span></text:p>
            <text:p text:style-name="P4" loext:marker-style-name="T4"><text:span text:style-name="T4">7. Z pomocą nauczyciela opowiada o współczesnych męczennikach misyjnych: bł. o. Zbigniew Strzałkowski, bł. o. Michał Tomaszek, Helena Kmieć.</text:span></text:p>
            <text:p text:style-name="P4" loext:marker-style-name="T4"><text:span text:style-name="T4">8. Opowiada o apostolstwie w Kościele, rodzinie, szkole, różnych środowiskach rówieśniczych i na portalach społecznościowych.</text:span></text:p>
            <text:p text:style-name="P4" loext:marker-style-name="T4"><text:span text:style-name="T4">9. Opowiada o wolontariacie.</text:span></text:p>
            <text:p text:style-name="P4" loext:marker-style-name="T4"><text:span text:style-name="T4">10. Opowiada o bezinteresownej pomocy ludziom w potrzebie.</text:span></text:p>
            <text:p text:style-name="P15" loext:marker-style-name="T4"/>
          </table:table-cell>
          <table:table-cell table:style-name="Tabela2.A2" office:value-type="string">
            <text:p text:style-name="P4" loext:marker-style-name="T4"><text:span text:style-name="T4">Uczeń z pomocą nauczyciela:</text:span></text:p>
            <text:p text:style-name="P4" loext:marker-style-name="T4"><text:span text:style-name="T4">1. Opowiada o skutkach wynikających z wcielenia Jezusa i odkupienia.</text:span></text:p>
            <text:p text:style-name="P4" loext:marker-style-name="T4"><text:span text:style-name="T4">2. Opowiada o chrześcijańskim podejściu do choroby i śmierci.</text:span></text:p>
            <text:p text:style-name="P4" loext:marker-style-name="T4"><text:span text:style-name="T4">3. Opowiada o współczesnych chrześcijanach, przeżywających cierpienie w duchu wiary.</text:span></text:p>
            <text:p text:style-name="P4" loext:marker-style-name="T4"><text:span text:style-name="T4">4. Opowiada, jak przeciwstawić się złu i cierpieniu.</text:span></text:p>
            <text:p text:style-name="P4" loext:marker-style-name="T4"><text:span text:style-name="T4">5. Opowiada o odkrywaniu powołania.</text:span></text:p>
            <text:p text:style-name="P4" loext:marker-style-name="T4"><text:span text:style-name="T4">6. Opowiada o misyjnej naturze Kościoła.</text:span></text:p>
            <text:p text:style-name="P4" loext:marker-style-name="T4"><text:span text:style-name="T4">7. Opowiada o współczesnych męczennikach misyjnych: bł. o. Zbigniew Strzałkowski, bł. o. Michał Tomaszek, Helena Kmieć.</text:span></text:p>
            <text:p text:style-name="P4" loext:marker-style-name="T4"><text:span text:style-name="T4">8. Opowiada o apostolstwie.</text:span></text:p>
            <text:p text:style-name="P4" loext:marker-style-name="T4"><text:span text:style-name="T4">9. Opowiada o wolontariacie.</text:span></text:p>
            <text:p text:style-name="P4" loext:marker-style-name="T4"><text:span text:style-name="T4">10. Opowiada o bezinteresownej pomocy ludziom w potrzebie.</text:span></text:p>
            <text:p text:style-name="P16" loext:marker-style-name="T4"/>
          </table:table-cell>
        </table:table-row>
        <table:table-row table:style-name="Tabela2.2">
          <table:table-cell table:style-name="Tabela2.A2" office:value-type="string">
            <text:p text:style-name="P5" loext:marker-style-name="T3"><text:span text:style-name="T3">IV. Rodzina</text:span></text:p>
            <text:p text:style-name="P8" loext:marker-style-name="T2"/>
          </table:table-cell>
          <table:table-cell table:style-name="Tabela2.A2" office:value-type="string">
            <text:p text:style-name="P17" loext:marker-style-name="T4"><text:span text:style-name="T4">Uczeń:</text:span></text:p>
            <text:p text:style-name="P17" loext:marker-style-name="T4"><text:span text:style-name="T4">1. Posiada wiedzę i umiejętności, które są wynikiem samodzielnej i dodatkowej pracy.</text:span></text:p>
            <text:p text:style-name="P17" loext:marker-style-name="T4"><text:span text:style-name="T4">2. Spełnił kryteria na ocenę bardzo </text:span><text:soft-page-break/><text:span text:style-name="T4">dobrą.</text:span></text:p>
            <text:p text:style-name="P4" loext:marker-style-name="T4"><text:span text:style-name="T4">3. Wykorzystuje dodatkowe wiadomości w praktyce.</text:span></text:p>
            <text:p text:style-name="P4" loext:marker-style-name="T4"><text:span text:style-name="T4">4. Dzieli się swoją wiedzą.</text:span></text:p>
          </table:table-cell>
          <table:table-cell table:style-name="Tabela2.A2" office:value-type="string">
            <text:p text:style-name="P4" loext:marker-style-name="T4"><text:span text:style-name="T4">Uczeń:</text:span></text:p>
            <text:p text:style-name="P4" loext:marker-style-name="T4"><text:span text:style-name="T4">1. Uzasadnia, że zło jest konsekwencją odrzucenia Boga.</text:span></text:p>
            <text:p text:style-name="P4" loext:marker-style-name="T4"><text:span text:style-name="T4">2. Wyjaśnia różnice między dobrem a złem w konkretnych sytuacjach rodzinnych.</text:span></text:p>
            <text:p text:style-name="P4" loext:marker-style-name="T4"><text:span text:style-name="T4">3. Przedstawia konsekwencje </text:span><text:soft-page-break/><text:span text:style-name="T4">dobrych i złych wyborów.</text:span></text:p>
            <text:p text:style-name="P4" loext:marker-style-name="T4"><text:span text:style-name="T4">4. Wskazuje przyczyny nieszczęść i zła (dotyczących rodziny).</text:span></text:p>
            <text:p text:style-name="P4" loext:marker-style-name="T4"><text:span text:style-name="T4">5. Uzasadnia, na czym polega odpowiedzialność za przekazywanie życia.</text:span></text:p>
            <text:p text:style-name="P4" loext:marker-style-name="T4"><text:span text:style-name="T4">6. Wyjaśnia, na czym polegają naturalne metody regulacji poczęć.</text:span></text:p>
            <text:p text:style-name="P4" loext:marker-style-name="T4"><text:span text:style-name="T4">7. Uzasadnia zło antykoncepcji.</text:span></text:p>
            <text:p text:style-name="P4" loext:marker-style-name="T4"><text:span text:style-name="T4">8. Wyjaśnia stanowisko Kościoła katolickiego na temat homoseksualizmu.</text:span></text:p>
            <text:p text:style-name="P4" loext:marker-style-name="T4"><text:span text:style-name="T4">9. Interpretuje przykazanie miłości Boga i bliźniego w świetle Ewangelii.</text:span></text:p>
            <text:p text:style-name="P4" loext:marker-style-name="T4"><text:span text:style-name="T4">10. Wyjaśnia, czym jest miłość i wymienia sposoby przeżywania miłości.</text:span></text:p>
            <text:p text:style-name="P4" loext:marker-style-name="T4"><text:span text:style-name="T4">11. Omawia różne formy powołania w świetle życia Ewangelią (małżeństwo, kapłaństwo, życie konsekrowane).</text:span></text:p>
            <text:p text:style-name="P4" loext:marker-style-name="T4"><text:span text:style-name="T4">12. Wyjaśnia, na czym polega kultura bycia w małżeństwie i rodzinie.</text:span></text:p>
            <text:p text:style-name="P4" loext:marker-style-name="T4"><text:span text:style-name="T4">13. Ukazuje przykłady świadków wiary (małżonków) w konkretnych sytuacjach życiowych.</text:span></text:p>
          </table:table-cell>
          <table:table-cell table:style-name="Tabela2.A2" office:value-type="string">
            <text:p text:style-name="P4" loext:marker-style-name="T4"><text:span text:style-name="T4">Uczeń:</text:span></text:p>
            <text:p text:style-name="P4" loext:marker-style-name="T4"><text:span text:style-name="T4">1. Wyjaśnia, że zło jest konsekwencją odrzucenia Boga.</text:span></text:p>
            <text:p text:style-name="P4" loext:marker-style-name="T4"><text:span text:style-name="T4">2. Opowiada o różnicach między dobrem a złem w konkretnych sytuacjach rodzinnych.</text:span></text:p>
            <text:p text:style-name="P4" loext:marker-style-name="T4"><text:span text:style-name="T4">3. Opowiada o </text:span><text:soft-page-break/><text:span text:style-name="T4">konsekwencjach dobrych i złych wyborów.</text:span></text:p>
            <text:p text:style-name="P4" loext:marker-style-name="T4"><text:span text:style-name="T4">4. Opowiada o przyczynach nieszczęść i zła (dotyczących rodziny).</text:span></text:p>
            <text:p text:style-name="P6" loext:marker-style-name="T4"><text:span text:style-name="T4">5. Wyjaśnia, na czym polega odpowiedzialność za przekazywanie życia.</text:span></text:p>
            <text:p text:style-name="P4" loext:marker-style-name="T4"><text:span text:style-name="T4">6. Opowiada o naturalnych metodach regulacji poczęć.</text:span></text:p>
            <text:p text:style-name="P4" loext:marker-style-name="T4"><text:span text:style-name="T4">7. Ukazuje zło antykoncepcji.</text:span></text:p>
            <text:p text:style-name="P4" loext:marker-style-name="T4"><text:span text:style-name="T4">8. Omawia stanowisko Kościoła katolickiego na temat homoseksualizmu.</text:span></text:p>
            <text:p text:style-name="P4" loext:marker-style-name="T4"><text:span text:style-name="T4">9. Opowiada o przykazaniu miłości Boga i bliźniego.</text:span></text:p>
            <text:p text:style-name="P4" loext:marker-style-name="T4"><text:span text:style-name="T4">10. Wyjaśnia, czym jest miłość i wymienia sposoby przeżywania miłości.</text:span></text:p>
            <text:p text:style-name="P4" loext:marker-style-name="T4"><text:span text:style-name="T4">11. Opowiada o różnych formach powołania.</text:span></text:p>
            <text:p text:style-name="P6" loext:marker-style-name="T4"><text:span text:style-name="T4">12. Podaje przykłady świadków wiary (małżonków) w konkretnych sytuacjach życiowych.</text:span></text:p>
          </table:table-cell>
          <table:table-cell table:style-name="Tabela2.A2" office:value-type="string">
            <text:p text:style-name="P4" loext:marker-style-name="T4"><text:span text:style-name="T4">Uczeń:</text:span></text:p>
            <text:p text:style-name="P4" loext:marker-style-name="T4"><text:span text:style-name="T4">1. Opowiada o złu jako konsekwencji odrzucenia Boga.</text:span></text:p>
            <text:p text:style-name="P4" loext:marker-style-name="T4"><text:span text:style-name="T4">2. Z pomocą nauczyciela opowiada o różnicach między dobrem a złem w konkretnych sytuacjach rodzinnych.</text:span></text:p>
            <text:p text:style-name="P4" loext:marker-style-name="T4"><text:span text:style-name="T4">3. Wymienia konsekwencje dobrych i złych wyborów.</text:span></text:p>
            <text:p text:style-name="P4" loext:marker-style-name="T4"><text:soft-page-break/><text:span text:style-name="T4">4. Wymienia przyczyny nieszczęść i zła (dotyczących rodziny).</text:span></text:p>
            <text:p text:style-name="P6" loext:marker-style-name="T4"><text:span text:style-name="T4">5. Opowiada o odpowiedzialności za przekazywanie życia.</text:span></text:p>
            <text:p text:style-name="P4" loext:marker-style-name="T4"><text:span text:style-name="T4">6. Z pomocą nauczyciela opowiada o naturalnych metodach regulacji poczęć i ukazuje zło antykoncepcji.</text:span></text:p>
            <text:p text:style-name="P4" loext:marker-style-name="T4"><text:span text:style-name="T4">7. Przedstawia stanowisko Kościoła katolickiego na temat homoseksualizmu.</text:span></text:p>
            <text:p text:style-name="P4" loext:marker-style-name="T4"><text:span text:style-name="T4">8. Wyjaśnia, czym jest miłość i wymienia sposoby przeżywania miłości.</text:span></text:p>
            <text:p text:style-name="P4" loext:marker-style-name="T4"><text:span text:style-name="T4">9. Opowiada o różnych formach powołania.</text:span></text:p>
            <text:p text:style-name="P6" loext:marker-style-name="T4"><text:span text:style-name="T4">10. Podaje przykłady świadków wiary (małżonków) w konkretnych sytuacjach życiowych.</text:span></text:p>
          </table:table-cell>
          <table:table-cell table:style-name="Tabela2.A2" office:value-type="string">
            <text:p text:style-name="P4" loext:marker-style-name="T4"><text:span text:style-name="T4">Uczeń z pomocą nauczyciela:</text:span></text:p>
            <text:p text:style-name="P4" loext:marker-style-name="T4"><text:span text:style-name="T4">1. Opowiada o złu jako konsekwencji odrzucenia Boga.</text:span></text:p>
            <text:p text:style-name="P4" loext:marker-style-name="T4"><text:span text:style-name="T4">2. Wymienia konsekwencje dobrych i złych wyborów.</text:span></text:p>
            <text:p text:style-name="P4" loext:marker-style-name="T4"><text:span text:style-name="T4">3. Wymienia przyczyny nieszczęść i zła (dotyczących rodziny).</text:span></text:p>
            <text:p text:style-name="P6" loext:marker-style-name="T4"><text:span text:style-name="T4">4. Opowiada o odpowiedzialności za przekazywanie życia.</text:span></text:p>
            <text:p text:style-name="P4" loext:marker-style-name="T4"><text:soft-page-break/><text:span text:style-name="T4">5. Opowiada o naturalnych metodach regulacji poczęć i ukazuje zło antykoncepcji.</text:span></text:p>
            <text:p text:style-name="P4" loext:marker-style-name="T4"><text:span text:style-name="T4">6. Przedstawia stanowisko Kościoła katolickiego na temat homoseksualizmu.</text:span></text:p>
            <text:p text:style-name="P4" loext:marker-style-name="T4"><text:span text:style-name="T4">7. Wyjaśnia, czym jest miłość i wymienia sposoby przeżywania miłości.</text:span></text:p>
            <text:p text:style-name="P4" loext:marker-style-name="T4"><text:span text:style-name="T4">8. Opowiada o różnych formach powołania.</text:span></text:p>
            <text:p text:style-name="P6" loext:marker-style-name="T4"><text:span text:style-name="T4">9. Podaje przykłady świadków wiary (małżonków) w konkretnych sytuacjach życiowych.</text:span></text:p>
          </table:table-cell>
        </table:table-row>
        <text:soft-page-break/>
        <table:table-row table:style-name="Tabela2.6">
          <table:table-cell table:style-name="Tabela2.A2" office:value-type="string">
            <text:p text:style-name="P5" loext:marker-style-name="T3"><text:span text:style-name="T3">V. Żyjemy modlitwą</text:span></text:p>
            <text:p text:style-name="P8" loext:marker-style-name="T2"/>
          </table:table-cell>
          <table:table-cell table:style-name="Tabela2.A2" office:value-type="string">
            <text:p text:style-name="P17" loext:marker-style-name="T4"><text:span text:style-name="T4">Uczeń:</text:span></text:p>
            <text:p text:style-name="P17" loext:marker-style-name="T4"><text:span text:style-name="T4">1. Posiada wiedzę i umiejętności, które są wynikiem samodzielnej i dodatkowej pracy.</text:span></text:p>
            <text:p text:style-name="P17" loext:marker-style-name="T4"><text:span text:style-name="T4">2. Spełnił kryteria na ocenę bardzo dobrą.</text:span></text:p>
            <text:p text:style-name="P4" loext:marker-style-name="T4"><text:span text:style-name="T4">3. Wykorzystuje dodatkowe wiadomości w praktyce.</text:span></text:p>
            <text:p text:style-name="P4" loext:marker-style-name="T4"><text:span text:style-name="T4">4. Dzieli się swoją wiedzą.</text:span></text:p>
          </table:table-cell>
          <table:table-cell table:style-name="Tabela2.A2" office:value-type="string">
            <text:p text:style-name="P4" loext:marker-style-name="T4"><text:span text:style-name="T4">Uczeń:</text:span></text:p>
            <text:p text:style-name="P4" loext:marker-style-name="T4"><text:span text:style-name="T4">1. Podaje przykłady modlitwy ludzi znanych z historii i współczesnych.</text:span></text:p>
            <text:p text:style-name="P4" loext:marker-style-name="T4"><text:span text:style-name="T4">2. Przedstawia rodzaje i formy modlitwy, a także postawy modlitewne.</text:span></text:p>
            <text:p text:style-name="P4" loext:marker-style-name="T4"><text:span text:style-name="T4">3. Opisuje najważniejsze trudności w modlitwie.</text:span></text:p>
            <text:p text:style-name="P4" loext:marker-style-name="T4"><text:span text:style-name="T4">4. Omawia sposoby przezwyciężania trudności w modlitwie.</text:span></text:p>
            <text:p text:style-name="P4" loext:marker-style-name="T4"><text:span text:style-name="T4">5. Na podstawie tekstów biblijnych Starego i Nowego Testamentu wskazuje osoby żyjące modlitwą oraz formy modlitwy.</text:span></text:p>
            <text:p text:style-name="P4" loext:marker-style-name="T4"><text:span text:style-name="T4">6. Formułuje modlitwy dziękczynienia, uwielbienia, przeproszenia i prośby w oparciu o teksty biblijne i własnymi słowami.</text:span></text:p>
            <text:p text:style-name="P4" loext:marker-style-name="T4"><text:span text:style-name="T4">7. Wyjaśnia przesłanie wypływające z wezwań </text:span><text:span text:style-name="T5">Modlitwy Pańskiej</text:span><text:span text:style-name="T4">.</text:span></text:p>
            <text:p text:style-name="P4" loext:marker-style-name="T4"><text:span text:style-name="T4">8. Omawia </text:span><text:span text:style-name="T5">Modlitwę Pańską</text:span><text:span text:style-name="T4"> jako program życia chrześcijańskiego.</text:span></text:p>
            <text:p text:style-name="P4" loext:marker-style-name="T4"><text:span text:style-name="T4">9. Omawia </text:span><text:span text:style-name="T5">Modlitwę arcykapłańską</text:span><text:span text:style-name="T4"> Jezusa.</text:span></text:p>
            <text:p text:style-name="P4" loext:marker-style-name="T4"><text:span text:style-name="T4">10. Prowadzi medytację chrześcijańską na podstawie wybranego fragmentu biblijnego.</text:span></text:p>
          </table:table-cell>
          <table:table-cell table:style-name="Tabela2.A2" office:value-type="string">
            <text:p text:style-name="P4" loext:marker-style-name="T4"><text:span text:style-name="T4">Uczeń:</text:span></text:p>
            <text:p text:style-name="P4" loext:marker-style-name="T4"><text:span text:style-name="T4">1. Wymienia przykłady modlitwy ludzi znanych z historii i współczesnych.</text:span></text:p>
            <text:p text:style-name="P4" loext:marker-style-name="T4"><text:span text:style-name="T4">2. Omawia rodzaje i formy modlitwy a także postawy modlitewne.</text:span></text:p>
            <text:p text:style-name="P4" loext:marker-style-name="T4"><text:span text:style-name="T4">3. Wymienia najważniejsze trudności w modlitwie.</text:span></text:p>
            <text:p text:style-name="P4" loext:marker-style-name="T4"><text:span text:style-name="T4">4. Przedstawia sposoby przezwyciężania trudności w modlitwie.</text:span></text:p>
            <text:p text:style-name="P4" loext:marker-style-name="T4"><text:span text:style-name="T4">5. Na podstawie tekstów biblijnych wskazuje osoby żyjące modlitwą oraz formy modlitwy.</text:span></text:p>
            <text:p text:style-name="P4" loext:marker-style-name="T4"><text:span text:style-name="T4">6. Formułuje proste modlitwy dziękczynienia, uwielbienia, przeproszenia i prośby w oparciu o teksty biblijne i własnymi słowami.</text:span></text:p>
            <text:p text:style-name="P6" loext:marker-style-name="T4"><text:span text:style-name="T4">7. Wyjaśnia wezwania </text:span><text:span text:style-name="T5">Modlitwy Pańskiej</text:span><text:span text:style-name="T4">.</text:span></text:p>
            <text:p text:style-name="P4" loext:marker-style-name="T4"><text:span text:style-name="T4">8. Opisuje </text:span><text:span text:style-name="T5">Modlitwę arcykapłańską</text:span><text:span text:style-name="T4"> Jezusa.</text:span></text:p>
            <text:p text:style-name="P6" loext:marker-style-name="T4"><text:span text:style-name="T4">9. Prowadzi medytację chrześcijańską na podstawie prostego fragmentu biblijnego.</text:span></text:p>
          </table:table-cell>
          <table:table-cell table:style-name="Tabela2.A2" office:value-type="string">
            <text:p text:style-name="P4" loext:marker-style-name="T4"><text:span text:style-name="T4">Uczeń:</text:span></text:p>
            <text:p text:style-name="P4" loext:marker-style-name="T4"><text:span text:style-name="T4">1. Wymienia przykłady modlitwy ludzi.</text:span></text:p>
            <text:p text:style-name="P4" loext:marker-style-name="T4"><text:span text:style-name="T4">2. Wymienia rodzaje i formy modlitwy a także postawy modlitewne.</text:span></text:p>
            <text:p text:style-name="P4" loext:marker-style-name="T4"><text:span text:style-name="T4">3. Wymienia najważniejsze trudności w modlitwie.</text:span></text:p>
            <text:p text:style-name="P4" loext:marker-style-name="T4"><text:span text:style-name="T4">4. Wymienia sposoby przezwyciężania trudności w modlitwie.</text:span></text:p>
            <text:p text:style-name="P4" loext:marker-style-name="T4"><text:span text:style-name="T4">5. Wskazuje osoby żyjące modlitwą oraz formy modlitwy.</text:span></text:p>
            <text:p text:style-name="P4" loext:marker-style-name="T4"><text:span text:style-name="T4">6. Formułuje proste modlitwy dziękczynienia, uwielbienia, przeproszenia i prośby w oparciu o teksty biblijne i własnymi słowami.</text:span></text:p>
            <text:p text:style-name="P6" loext:marker-style-name="T4"><text:span text:style-name="T4">7. Opowiada o wezwaniach </text:span><text:span text:style-name="T5">Modlitwy Pańskiej</text:span><text:span text:style-name="T4">.</text:span></text:p>
            <text:p text:style-name="P4" loext:marker-style-name="T4"><text:span text:style-name="T4">8. Z pomocą nauczyciela opisuje </text:span><text:span text:style-name="T5">Modlitwę arcykapłańską</text:span><text:span text:style-name="T4"> Jezusa.</text:span></text:p>
            <text:p text:style-name="P6" loext:marker-style-name="T8"><text:span text:style-name="T4">9. Prowadzi krótką medytację chrześcijańską na podstawie prostego fragmentu biblijnego.</text:span></text:p>
          </table:table-cell>
          <table:table-cell table:style-name="Tabela2.A2" office:value-type="string">
            <text:p text:style-name="P4" loext:marker-style-name="T4"><text:span text:style-name="T4">Uczeń z pomocą nauczyciela:</text:span></text:p>
            <text:p text:style-name="P4" loext:marker-style-name="T4"><text:span text:style-name="T4">1. Wymienia przykłady modlitwy ludzi.</text:span></text:p>
            <text:p text:style-name="P4" loext:marker-style-name="T4"><text:span text:style-name="T4">2. Wymienia rodzaje i formy modlitwy a także postawy modlitewne.</text:span></text:p>
            <text:p text:style-name="P4" loext:marker-style-name="T4"><text:span text:style-name="T4">3. Wymienia najważniejsze trudności w modlitwie i ich sposoby przezwyciężenia.</text:span></text:p>
            <text:p text:style-name="P4" loext:marker-style-name="T4"><text:span text:style-name="T4">4. Wymienia osoby żyjące modlitwą oraz formy modlitwy.</text:span></text:p>
            <text:p text:style-name="P4" loext:marker-style-name="T4"><text:span text:style-name="T4">6. Formułuje proste modlitwy dziękczynienia, uwielbienia, przeproszenia i prośby w oparciu o teksty biblijne i własnymi słowami.</text:span></text:p>
            <text:p text:style-name="P6" loext:marker-style-name="T4"><text:span text:style-name="T4">7. Opowiada o </text:span><text:span text:style-name="T5">Modlitwie Pańskiej</text:span><text:span text:style-name="T4">.</text:span></text:p>
            <text:p text:style-name="P4" loext:marker-style-name="T4"><text:span text:style-name="T4">8. Opisuje </text:span><text:span text:style-name="T5">Modlitwę arcykapłańską</text:span><text:span text:style-name="T4"> Jezusa.</text:span></text:p>
            <text:p text:style-name="P6" loext:marker-style-name="T8"><text:span text:style-name="T4">9. Przy pomocy tekstów komentarzy prowadzi krótką medytację chrześcijańską na podstawie prostego fragmentu biblijnego.</text:span></text:p>
          </table:table-cell>
        </table:table-row>
        <table:table-row table:style-name="Tabela2.6">
          <table:table-cell table:style-name="Tabela2.A2" office:value-type="string">
            <text:p text:style-name="P5" loext:marker-style-name="T3"><text:span text:style-name="T3">VI. Żyjemy liturgią</text:span></text:p>
            <text:p text:style-name="P8" loext:marker-style-name="T2"/>
          </table:table-cell>
          <table:table-cell table:style-name="Tabela2.A2" office:value-type="string">
            <text:p text:style-name="P17" loext:marker-style-name="T4"><text:span text:style-name="T4">Uczeń:</text:span></text:p>
            <text:p text:style-name="P17" loext:marker-style-name="T4"><text:span text:style-name="T4">1. Posiada wiedzę i umiejętności, które są </text:span><text:soft-page-break/><text:span text:style-name="T4">wynikiem samodzielnej i dodatkowej pracy.</text:span></text:p>
            <text:p text:style-name="P17" loext:marker-style-name="T4"><text:span text:style-name="T4">2. Spełnił kryteria na ocenę bardzo dobrą.</text:span></text:p>
            <text:p text:style-name="P4" loext:marker-style-name="T4"><text:span text:style-name="T4">3. Wykorzystuje dodatkowe wiadomości w praktyce.</text:span></text:p>
            <text:p text:style-name="P4" loext:marker-style-name="T4"><text:span text:style-name="T4">4. Dzieli się swoją wiedzą.</text:span></text:p>
          </table:table-cell>
          <table:table-cell table:style-name="Tabela2.A2" office:value-type="string">
            <text:p text:style-name="P4" loext:marker-style-name="T4"><text:span text:style-name="T4">Uczeń:</text:span></text:p>
            <text:p text:style-name="P4" loext:marker-style-name="T4"><text:span text:style-name="T4">1. Charakteryzuje liturgię jako dialog Boga z </text:span><text:soft-page-break/><text:span text:style-name="T4">człowiekiem (dar i odpowiedź).</text:span></text:p>
            <text:p text:style-name="P4" loext:marker-style-name="T4"><text:span text:style-name="T4">2. Wyjaśnia znaczenie udziału w liturgii dla życia chrześcijanina.</text:span></text:p>
            <text:p text:style-name="P4" loext:marker-style-name="T4"><text:span text:style-name="T4">3. Omawia rolę świeckich w liturgii.</text:span></text:p>
            <text:p text:style-name="P4" loext:marker-style-name="T4"><text:span text:style-name="T4">4. Rozpoznaje znaki, symbole i gesty liturgiczne oraz właściwie je interpretuje.</text:span></text:p>
            <text:p text:style-name="P4" loext:marker-style-name="T4"><text:span text:style-name="T4">5. Charakteryzuje poszczególne okresy roku liturgicznego w kontekście wydarzeń zbawczych i nauczania Kościoła oraz życia chrześcijanina.</text:span></text:p>
            <text:p text:style-name="P4" loext:marker-style-name="T4"><text:span text:style-name="T4">6. Wymienia i opisuje uroczystości i święta Pańskie, miesiące i święta maryjne, uroczystości wybranych świętych, zwłaszcza patronów Polski i świętych polskich.</text:span></text:p>
            <text:p text:style-name="P4" loext:marker-style-name="T4"><text:span text:style-name="T4">7. Omawia liturgiczne i paraliturgiczne formy świętowania w poszczególnych okresach liturgicznych.</text:span></text:p>
            <text:p text:style-name="P4" loext:marker-style-name="T4"><text:span text:style-name="T4">8. Uzasadnia religijny wymiar uroczystości kościelnych.</text:span></text:p>
            <text:p text:style-name="P4" loext:marker-style-name="T4"><text:span text:style-name="T4">9. Przedstawia znaczenie pogrzebu kościelnego.</text:span></text:p>
            <text:p text:style-name="P4" loext:marker-style-name="T4"><text:span text:style-name="T4">10. Omawia praktyki ascetyczne w Kościele.</text:span></text:p>
            <text:p text:style-name="P4" loext:marker-style-name="T4"><text:span text:style-name="T4">11. Przedstawia rolę sztuki sakralnej w liturgii Kościoła i podaje przykłady twórców religijnych oraz ich dzieł. </text:span></text:p>
          </table:table-cell>
          <table:table-cell table:style-name="Tabela2.A2" office:value-type="string">
            <text:p text:style-name="P4" loext:marker-style-name="T4"><text:span text:style-name="T4">Uczeń:</text:span></text:p>
            <text:p text:style-name="P4" loext:marker-style-name="T4"><text:span text:style-name="T4">1. Omawia liturgię jako dialog Boga z człowiekiem.</text:span></text:p>
            <text:p text:style-name="P4" loext:marker-style-name="T4"><text:soft-page-break/><text:span text:style-name="T4">2. Tłumaczy znaczenie udziału w liturgii dla życia chrześcijanina.</text:span></text:p>
            <text:p text:style-name="P4" loext:marker-style-name="T4"><text:span text:style-name="T4">3. Omawia rolę świeckich w liturgii.</text:span></text:p>
            <text:p text:style-name="P4" loext:marker-style-name="T4"><text:span text:style-name="T4">4. Wyjaśnia znaki, symbole i gesty liturgiczne.</text:span></text:p>
            <text:p text:style-name="P4" loext:marker-style-name="T4"><text:span text:style-name="T4">5. Opowiada o okresach roku liturgicznego w kontekście wydarzeń zbawczych i nauczania Kościoła oraz życia chrześcijanina.</text:span></text:p>
            <text:p text:style-name="P4" loext:marker-style-name="T4"><text:span text:style-name="T4">6. Wymienia i opowiada o uroczystościach i świętach Pańskich, miesiącach i świętach maryjnych, wybranych świętych, patronów Polski i świętych polskich.</text:span></text:p>
            <text:p text:style-name="P4" loext:marker-style-name="T4"><text:span text:style-name="T4">7. Omawia religijny wymiar uroczystości kościelnych.</text:span></text:p>
            <text:p text:style-name="P4" loext:marker-style-name="T4"><text:span text:style-name="T4">8. Opowiada o znaczeniu pogrzebu kościelnego.</text:span></text:p>
            <text:p text:style-name="P4" loext:marker-style-name="T4"><text:span text:style-name="T4">9. Omawia praktyki ascetyczne w Kościele.</text:span></text:p>
            <text:p text:style-name="P4" loext:marker-style-name="T4"><text:span text:style-name="T4">10. Opowiada o roli sztuki sakralnej w liturgii Kościoła i podaje przykłady dzieł. </text:span></text:p>
          </table:table-cell>
          <table:table-cell table:style-name="Tabela2.A2" office:value-type="string">
            <text:p text:style-name="P4" loext:marker-style-name="T4"><text:span text:style-name="T4">Uczeń:</text:span></text:p>
            <text:p text:style-name="P4" loext:marker-style-name="T4"><text:span text:style-name="T4">1. Z pomocą nauczyciela wyjaśnia znaczenie udziału w liturgii dla życia chrześcijanina.</text:span></text:p>
            <text:p text:style-name="P4" loext:marker-style-name="T4"><text:soft-page-break/><text:span text:style-name="T4">2. Opowiada o znakach, symbolach i gestach liturgicznych.</text:span></text:p>
            <text:p text:style-name="P4" loext:marker-style-name="T4"><text:span text:style-name="T4">3. Opowiada o roku liturgicznym w kontekście wydarzeń zbawczych.</text:span></text:p>
            <text:p text:style-name="P4" loext:marker-style-name="T4"><text:span text:style-name="T4">4. Wymienia uroczystości i święta Pańskie, miesiące i święta maryjne, wybranych świętych, patronów Polski i świętych polskich.</text:span></text:p>
            <text:p text:style-name="P4" loext:marker-style-name="T4"><text:span text:style-name="T4">5. Z pomocą nauczyciela omawia religijny wymiar uroczystości kościelnych.</text:span></text:p>
            <text:p text:style-name="P4" loext:marker-style-name="T4"><text:span text:style-name="T4">6. Opowiada o znaczeniu pogrzebu kościelnego.</text:span></text:p>
            <text:p text:style-name="P4" loext:marker-style-name="T4"><text:span text:style-name="T4">7. Opowiada o praktykach ascetycznych w Kościele.</text:span></text:p>
            <text:p text:style-name="P6" loext:marker-style-name="T4"><text:span text:style-name="T4">8. Opowiada o sztuce sakralnej Kościoła i podaje przykłady dzieł. </text:span></text:p>
          </table:table-cell>
          <table:table-cell table:style-name="Tabela2.A2" office:value-type="string">
            <text:p text:style-name="P4" loext:marker-style-name="T4"><text:span text:style-name="T4">Uczeń z pomocą nauczyciela:</text:span></text:p>
            <text:p text:style-name="P4" loext:marker-style-name="T4"><text:span text:style-name="T4">1. Omawia znaczenie udziału w liturgii dla życia chrześcijanina.</text:span></text:p>
            <text:p text:style-name="P4" loext:marker-style-name="T4"><text:soft-page-break/><text:span text:style-name="T4">2. Opowiada o znakach, symbolach i gestach liturgicznych.</text:span></text:p>
            <text:p text:style-name="P4" loext:marker-style-name="T4"><text:span text:style-name="T4">3. Opowiada o roku liturgicznym.</text:span></text:p>
            <text:p text:style-name="P4" loext:marker-style-name="T4"><text:span text:style-name="T4">4. Wymienia uroczystości i święta Pańskie, miesiące i święta maryjne, wybranych świętych, patronów Polski i świętych polskich.</text:span></text:p>
            <text:p text:style-name="P4" loext:marker-style-name="T4"><text:span text:style-name="T4">5. Omawia religijny wymiar uroczystości kościelnych.</text:span></text:p>
            <text:p text:style-name="P4" loext:marker-style-name="T4"><text:span text:style-name="T4">6. Opowiada o pogrzebie kościelnym.</text:span></text:p>
            <text:p text:style-name="P4" loext:marker-style-name="T4"><text:span text:style-name="T4">7. Opowiada o praktykach ascetycznych w Kościele.</text:span></text:p>
            <text:p text:style-name="P6" loext:marker-style-name="T8"><text:span text:style-name="T4">8. Podaje przykłady dzieł sztuki sakralnej Kościoła.</text:span></text:p>
          </table:table-cell>
        </table:table-row>
        <table:table-row table:style-name="Tabela2.2">
          <table:table-cell table:style-name="Tabela2.A2" office:value-type="string">
            <text:p text:style-name="P5" loext:marker-style-name="T3"><text:span text:style-name="T3">VII. Kościół dziś </text:span><text:soft-page-break/><text:span text:style-name="T3">(XIX – XXI w.)</text:span></text:p>
            <text:p text:style-name="P8" loext:marker-style-name="T2"/>
          </table:table-cell>
          <table:table-cell table:style-name="Tabela2.A2" office:value-type="string">
            <text:p text:style-name="P17" loext:marker-style-name="T4"><text:span text:style-name="T4">Uczeń:</text:span></text:p>
            <text:p text:style-name="P17" loext:marker-style-name="T4"><text:span text:style-name="T4">1. Posiada wiedzę i </text:span><text:soft-page-break/><text:span text:style-name="T4">umiejętności, które są wynikiem samodzielnej i dodatkowej pracy.</text:span></text:p>
            <text:p text:style-name="P17" loext:marker-style-name="T4"><text:span text:style-name="T4">2. Spełnił kryteria na ocenę bardzo dobrą.</text:span></text:p>
            <text:p text:style-name="P4" loext:marker-style-name="T4"><text:span text:style-name="T4">3. Wykorzystuje dodatkowe wiadomości w praktyce.</text:span></text:p>
            <text:p text:style-name="P4" loext:marker-style-name="T4"><text:span text:style-name="T4">4. Dzieli się swoją wiedzą.</text:span></text:p>
          </table:table-cell>
          <table:table-cell table:style-name="Tabela2.A2" office:value-type="string">
            <text:p text:style-name="P4" loext:marker-style-name="T4"><text:span text:style-name="T4">Uczeń:</text:span></text:p>
            <text:p text:style-name="P4" loext:marker-style-name="T4"><text:span text:style-name="T4">1. Na podstawie </text:span><text:soft-page-break/><text:span text:style-name="T4">poznawanych dziejów Kościoła wskazuje na ciągłość działania Boga w dziejach świata i każdego człowieka oraz uzasadnia, że historia Kościoła jest świadectwem prowadzenia ludzi do zbawienia.</text:span></text:p>
            <text:p text:style-name="P4" loext:marker-style-name="T4"><text:span text:style-name="T4">2. Wyjaśnia pojęcia: Państwo Kościelne, Watykan.</text:span></text:p>
            <text:p text:style-name="P4" loext:marker-style-name="T4"><text:span text:style-name="T4">3. Wyjaśnia dogmat o nieomylności papieża i na czym polega posłuszeństwo papieżowi.</text:span></text:p>
            <text:p text:style-name="P4" loext:marker-style-name="T4"><text:span text:style-name="T4">4. Przedstawia życie św. Jana Bosko i aktualność jego dzieła.</text:span></text:p>
            <text:p text:style-name="P4" loext:marker-style-name="T4"><text:span text:style-name="T4">5. Omawia w kontekście rewolucji przemysłowej, czym zajmuje się katolicka nauka społeczna.</text:span></text:p>
            <text:p text:style-name="P4" loext:marker-style-name="T4"><text:span text:style-name="T4">6. Omawia, życie i posługę św. Zygmunta Szczęsnego Felińskiego, św. Brata Alberta, św. s. Faustyny Kowalskiej oraz bł. o. Jana Beyzyma, a także jaka była i jest ich rola w historii narodu i Kościoła.</text:span></text:p>
            <text:p text:style-name="P4" loext:marker-style-name="T4"><text:span text:style-name="T4">7. Wskazuje na wydarzenia i zjawiska religijne, które wpłynęły na budowanie tożsamości narodowej Polaków w XIX i na początku XX w.</text:span></text:p>
            <text:p text:style-name="P4" loext:marker-style-name="T4"><text:span text:style-name="T4">8. Wyjaśnia, na czym polega miłość do Ojczyzny.</text:span></text:p>
            <text:p text:style-name="P4" loext:marker-style-name="T4"><text:span text:style-name="T4">9. Opierając się na omawianych postaciach świętych i działalności </text:span><text:soft-page-break/><text:span text:style-name="T4">Kościoła, podaje przykłady wpływu chrześcijaństwa na dzieje ludzkości.</text:span></text:p>
            <text:p text:style-name="P4" loext:marker-style-name="T4"><text:span text:style-name="T4">10. Opowiada o roli Kościoła w czasach totalitaryzmów: hitlerowskiego i bolszewickiego.</text:span></text:p>
            <text:p text:style-name="P4" loext:marker-style-name="T4"><text:span text:style-name="T4">11. Ukazuje rolę Maryi w historii Polski dla zachowania wolności i tożsamości chrześcijańskiej Polaków: Cud nad Wisłą, akty oddania Polski Maryi i Jej Sercu w roku 1946 oraz 1966 a także ich owoce.</text:span></text:p>
            <text:p text:style-name="P4" loext:marker-style-name="T4"><text:span text:style-name="T4">12. Opowiada o życiu wybranych postaci świętych: św. Teresy od Dzieciątka Jezus, św. Maksymiliana Marii Kolbego, wybranego świętego z czasów II wojny światowej oraz świętych papieży XX w.</text:span></text:p>
            <text:p text:style-name="P4" loext:marker-style-name="T4"><text:span text:style-name="T4">13. Wykazuje aktualność myśli wybranych postaci świętych, opowiada o ich życiu i roli założonych przez nich wspólnot: św. Jana Bosko, św. Matki Teresy z Kalkuty.</text:span></text:p>
          </table:table-cell>
          <table:table-cell table:style-name="Tabela2.A2" office:value-type="string">
            <text:p text:style-name="P4" loext:marker-style-name="T4"><text:span text:style-name="T4">Uczeń:</text:span></text:p>
            <text:p text:style-name="P4" loext:marker-style-name="T4"><text:span text:style-name="T4">1. Wskazuje na ciągłość </text:span><text:soft-page-break/><text:span text:style-name="T4">działania Boga w dziejach świata i każdego człowieka oraz uzasadnia, że historia Kościoła jest świadectwem prowadzenia ludzi do zbawienia.</text:span></text:p>
            <text:p text:style-name="P4" loext:marker-style-name="T4"><text:span text:style-name="T4">2. Omawia pojęcia: Państwo Kościelne, Watykan oraz dogmat o nieomylności papieża i na czym polega posłuszeństwo papieżowi.</text:span></text:p>
            <text:p text:style-name="P4" loext:marker-style-name="T4"><text:span text:style-name="T4">3. Opowiada o życiu św. Jana Bosko i jego dziele.</text:span></text:p>
            <text:p text:style-name="P4" loext:marker-style-name="T4"><text:span text:style-name="T4">4. Omawia czym zajmuje się katolicka nauka społeczna.</text:span></text:p>
            <text:p text:style-name="P4" loext:marker-style-name="T4"><text:span text:style-name="T4">5. Opowiada o życiu i posłudze św. Zygmunta Szczęsnego Felińskiego, św. Brata Alberta, św. s. Faustyny Kowalskiej oraz bł. o. Jana Beyzyma.</text:span></text:p>
            <text:p text:style-name="P4" loext:marker-style-name="T4"><text:span text:style-name="T4">6. Opowiada o wydarzeniach religijnych, wzmacniających tożsamość narodową Polaków w XIX i na początku XX w.</text:span></text:p>
            <text:p text:style-name="P4" loext:marker-style-name="T4"><text:span text:style-name="T4">7. Podaje przykłady miłości do Ojczyzny.</text:span></text:p>
            <text:p text:style-name="P4" loext:marker-style-name="T4"><text:span text:style-name="T4">8. Podaje przykłady wpływu chrześcijaństwa na dzieje ludzkości.</text:span></text:p>
            <text:p text:style-name="P4" loext:marker-style-name="T4"><text:span text:style-name="T4">9. Opowiada o roli </text:span><text:soft-page-break/><text:span text:style-name="T4">Kościoła w czasach totalitaryzmów: hitlerowskiego i bolszewickiego.</text:span></text:p>
            <text:p text:style-name="P4" loext:marker-style-name="T4"><text:span text:style-name="T4">10. Opowiada o roli Maryi w historii Polski dla zachowania wolności i tożsamości chrześcijańskiej Polaków.</text:span></text:p>
            <text:p text:style-name="P4" loext:marker-style-name="T4"><text:span text:style-name="T4">11. Opowiada o życiu wybranych postaci świętych XX w.</text:span></text:p>
            <text:p text:style-name="P4" loext:marker-style-name="T8"><text:span text:style-name="T4">12. Opowiada o wybranych świętych i roli założonych przez nich wspólnot (św. Jana Bosko, św. Matki Teresy z Kalkuty).</text:span></text:p>
          </table:table-cell>
          <table:table-cell table:style-name="Tabela2.A2" office:value-type="string">
            <text:p text:style-name="P4" loext:marker-style-name="T4"><text:span text:style-name="T4">Uczeń:</text:span></text:p>
            <text:p text:style-name="P4" loext:marker-style-name="T4"><text:span text:style-name="T4">1. Opowiada o przejawach </text:span><text:soft-page-break/><text:span text:style-name="T4">działania Boga w dziejach świata i każdego człowieka.</text:span></text:p>
            <text:p text:style-name="P4" loext:marker-style-name="T4"><text:span text:style-name="T4">2. Z pomocą nauczyciela omawia pojęcia: Państwo Kościelne, Watykan oraz dogmat o nieomylności papieża.</text:span></text:p>
            <text:p text:style-name="P4" loext:marker-style-name="T4"><text:span text:style-name="T4">3. Opowiada o życiu św. Jana Bosko.</text:span></text:p>
            <text:p text:style-name="P4" loext:marker-style-name="T4"><text:span text:style-name="T4">4. Opowiada o katolickiej nauce społecznej.</text:span></text:p>
            <text:p text:style-name="P4" loext:marker-style-name="T4"><text:span text:style-name="T4">5. Opowiada o życiu i posłudze św. Zygmunta Szczęsnego Felińskiego, św. Brata Alberta, św. s. Faustyny Kowalskiej oraz bł. o. Jana Beyzyma.</text:span></text:p>
            <text:p text:style-name="P4" loext:marker-style-name="T4"><text:span text:style-name="T4">6. Z pomocą nauczyciela opowiada o wydarzeniach religijnych, wzmacniających tożsamość narodową Polaków w XIX i na początku XX w.</text:span></text:p>
            <text:p text:style-name="P4" loext:marker-style-name="T4"><text:span text:style-name="T4">7. Wymienia przykłady miłości do Ojczyzny.</text:span></text:p>
            <text:p text:style-name="P4" loext:marker-style-name="T4"><text:span text:style-name="T4">8. Podaje przykłady wpływu chrześcijaństwa na dzieje ludzkości.</text:span></text:p>
            <text:p text:style-name="P4" loext:marker-style-name="T4"><text:span text:style-name="T4">9. Z pomocą nauczyciela opowiada o roli Kościoła w czasach totalitaryzmów: hitlerowskiego i bolszewickiego.</text:span></text:p>
            <text:p text:style-name="P4" loext:marker-style-name="T4"><text:span text:style-name="T4">10. Opowiada o roli Maryi w historii Polski.</text:span></text:p>
            <text:p text:style-name="P4" loext:marker-style-name="T4"><text:span text:style-name="T4">11. Opowiada o życiu wybranych postaci świętych XX w.</text:span></text:p>
            <text:p text:style-name="P6" loext:marker-style-name="T8"><text:span text:style-name="T4">12. Opowiada o wybranych świętych i roli założonych przez nich wspólnot (św. Jana Bosko, św. Matki Teresy z Kalkuty).</text:span></text:p>
          </table:table-cell>
          <table:table-cell table:style-name="Tabela2.A2" office:value-type="string">
            <text:p text:style-name="P4" loext:marker-style-name="T4"><text:span text:style-name="T4">Uczeń z pomocą nauczyciela:</text:span></text:p>
            <text:p text:style-name="P4" loext:marker-style-name="T4"><text:span text:style-name="T4">1. Opowiada o przejawach działania </text:span><text:soft-page-break/><text:span text:style-name="T4">Boga w dziejach świata i każdego człowieka.</text:span></text:p>
            <text:p text:style-name="P4" loext:marker-style-name="T4"><text:span text:style-name="T4">2. Omawia pojęcia: Państwo Kościelne, Watykan oraz dogmat o nieomylności papieża.</text:span></text:p>
            <text:p text:style-name="P4" loext:marker-style-name="T4"><text:span text:style-name="T4">3. Opowiada o katolickiej nauce społecznej.</text:span></text:p>
            <text:p text:style-name="P4" loext:marker-style-name="T4"><text:span text:style-name="T4">4. Opowiada o wydarzeniach religijnych, wzmacniających tożsamość narodową Polaków w XIX i na początku XX w.</text:span></text:p>
            <text:p text:style-name="P4" loext:marker-style-name="T4"><text:span text:style-name="T4">5. Wymienia przykłady miłości do Ojczyzny.</text:span></text:p>
            <text:p text:style-name="P4" loext:marker-style-name="T4"><text:span text:style-name="T4">6. Podaje przykłady wpływu chrześcijaństwa na dzieje ludzkości.</text:span></text:p>
            <text:p text:style-name="P4" loext:marker-style-name="T4"><text:span text:style-name="T4">7. Opowiada o roli Kościoła w czasach totalitaryzmów: hitlerowskiego i bolszewickiego.</text:span></text:p>
            <text:p text:style-name="P4" loext:marker-style-name="T4"><text:span text:style-name="T4">8. Opowiada o roli Maryi w historii Polski.</text:span></text:p>
            <text:p text:style-name="P6" loext:marker-style-name="T8"><text:span text:style-name="T4">9. Opowiada o wybranych świętych XX w.</text:span></text:p>
          </table:table-cell>
        </table:table-row>
        <table:table-row table:style-name="Tabela2.2">
          <table:table-cell table:style-name="Tabela2.A9" office:value-type="string">
            <text:p text:style-name="P5" loext:marker-style-name="T3"><text:span text:style-name="T3">VIII. Ludzie poszukują Boga – Religie świata</text:span></text:p>
            <text:p text:style-name="P8" loext:marker-style-name="T2"/>
          </table:table-cell>
          <table:table-cell table:style-name="Tabela2.A2" office:value-type="string">
            <text:p text:style-name="P17" loext:marker-style-name="T4"><text:span text:style-name="T4">Uczeń:</text:span></text:p>
            <text:p text:style-name="P17" loext:marker-style-name="T4"><text:span text:style-name="T4">1. Posiada wiedzę i umiejętności, które są wynikiem samodzielnej i dodatkowej pracy.</text:span></text:p>
            <text:p text:style-name="P17" loext:marker-style-name="T4"><text:span text:style-name="T4">2. Spełnił kryteria na ocenę bardzo </text:span><text:soft-page-break/><text:span text:style-name="T4">dobrą.</text:span></text:p>
            <text:p text:style-name="P4" loext:marker-style-name="T4"><text:span text:style-name="T4">3. Wykorzystuje dodatkowe wiadomości w praktyce.</text:span></text:p>
            <text:p text:style-name="P4" loext:marker-style-name="T4"><text:span text:style-name="T4">4. Dzieli się swoją wiedzą.</text:span></text:p>
          </table:table-cell>
          <table:table-cell table:style-name="Tabela2.A2" office:value-type="string">
            <text:p text:style-name="P4" loext:marker-style-name="T4"><text:span text:style-name="T4">Uczeń:</text:span></text:p>
            <text:p text:style-name="P4" loext:marker-style-name="T4"><text:span text:style-name="T4">1. Omawia ogólnie zjawisko religii.</text:span></text:p>
            <text:p text:style-name="P4" loext:marker-style-name="T4"><text:span text:style-name="T4">2. Wyjaśnia na przykładach różnicę między wyznaniami chrześcijańskimi a religiami niechrześcijańskimi.</text:span></text:p>
            <text:p text:style-name="P4" loext:marker-style-name="T4"><text:span text:style-name="T4">3. Omawia główne religie monoteistyczne i </text:span><text:soft-page-break/><text:span text:style-name="T4">politeistyczne w świecie (chrześcijaństwo, judaizm, islam, buddyzm, hinduizm).</text:span></text:p>
            <text:p text:style-name="P4" loext:marker-style-name="T4"><text:span text:style-name="T4">4. Wyjaśnia, co znaczy powszechność zbawienia.</text:span></text:p>
            <text:p text:style-name="P4" loext:marker-style-name="T4"><text:span text:style-name="T4">5. Wymienia kręgi przynależności do Kościoła Chrystusowego i przyporządkowania do Ludu Bożego.</text:span></text:p>
            <text:p text:style-name="P4" loext:marker-style-name="T4"><text:span text:style-name="T4">6. Opisuje podstawowe założenia doktrynalne judaizmu, islamu, buddyzmu i hinduizmu.</text:span></text:p>
            <text:p text:style-name="P4" loext:marker-style-name="T4"><text:span text:style-name="T4">7. Uzasadnia, że Izrael jest nadal narodem wybranym.</text:span></text:p>
            <text:p text:style-name="P4" loext:marker-style-name="T4"><text:span text:style-name="T4">8. Argumentuje, na podstawie KKK, że „kto spotyka Jezusa – spotyka judaizm”.</text:span></text:p>
            <text:p text:style-name="P4" loext:marker-style-name="T4"><text:span text:style-name="T4">9. Wskazuje na różnice i podobieństwa między judaizmem a chrześcijaństwem.</text:span></text:p>
            <text:p text:style-name="P4" loext:marker-style-name="T4"><text:span text:style-name="T4">10. Uzasadnia, że antysemityzm jest grzechem.</text:span></text:p>
            <text:p text:style-name="P4" loext:marker-style-name="T4"><text:span text:style-name="T4">11. Podaje, kiedy w Kościele obchodzimy Dzień Judaizmu.</text:span></text:p>
            <text:p text:style-name="P4" loext:marker-style-name="T4"><text:span text:style-name="T4">12. Charakteryzuje specyfikę i wartość chrześcijaństwa wobec innych religii.</text:span></text:p>
            <text:p text:style-name="P4" loext:marker-style-name="T8"><text:span text:style-name="T4">13. Uzasadnia właściwą postawę chrześcijanina wobec sekt.</text:span></text:p>
          </table:table-cell>
          <table:table-cell table:style-name="Tabela2.A2" office:value-type="string">
            <text:p text:style-name="P4" loext:marker-style-name="T4"><text:span text:style-name="T4">Uczeń:</text:span></text:p>
            <text:p text:style-name="P4" loext:marker-style-name="T4"><text:span text:style-name="T4">1. Opowiada o zjawisku religii.</text:span></text:p>
            <text:p text:style-name="P4" loext:marker-style-name="T4"><text:span text:style-name="T4">2. Omawia różnicę między wyznaniami chrześcijańskimi a religiami niechrześcijańskimi.</text:span></text:p>
            <text:p text:style-name="P4" loext:marker-style-name="T4"><text:span text:style-name="T4">3. Wymienia główne </text:span><text:soft-page-break/><text:span text:style-name="T4">religie monoteistyczne i politeistyczne w świecie.</text:span></text:p>
            <text:p text:style-name="P4" loext:marker-style-name="T4"><text:span text:style-name="T4">4. Omawia, co znaczy powszechność zbawienia.</text:span></text:p>
            <text:p text:style-name="P4" loext:marker-style-name="T4"><text:span text:style-name="T4">5. Wymienia kręgi przynależności do Kościoła Chrystusowego.</text:span></text:p>
            <text:p text:style-name="P4" loext:marker-style-name="T4"><text:span text:style-name="T4">6. Podaje podstawowe założenia doktrynalne judaizmu, islamu, buddyzmu i hinduizmu.</text:span></text:p>
            <text:p text:style-name="P4" loext:marker-style-name="T4"><text:span text:style-name="T4">7. Ukazuje, że Izrael jest nadal narodem wybranym.</text:span></text:p>
            <text:p text:style-name="P4" loext:marker-style-name="T4"><text:span text:style-name="T4">8. Argumentuje, że „kto spotyka Jezusa – spotyka judaizm”.</text:span></text:p>
            <text:p text:style-name="P4" loext:marker-style-name="T4"><text:span text:style-name="T4">9. Wymienia różnice i podobieństwa między judaizmem a chrześcijaństwem.</text:span></text:p>
            <text:p text:style-name="P4" loext:marker-style-name="T4"><text:span text:style-name="T4">10. Wskazuje, że antysemityzm jest grzechem.</text:span></text:p>
            <text:p text:style-name="P4" loext:marker-style-name="T4"><text:span text:style-name="T4">11. Podaje, kiedy w Kościele obchodzimy Dzień Judaizmu.</text:span></text:p>
            <text:p text:style-name="P4" loext:marker-style-name="T4"><text:span text:style-name="T4">12. Charakteryzuje specyfikę i wartość chrześcijaństwa wobec innych religii.</text:span></text:p>
            <text:p text:style-name="P6" loext:marker-style-name="T8"><text:span text:style-name="T4">13. Uzasadnia właściwą postawę chrześcijanina wobec sekt.</text:span></text:p>
          </table:table-cell>
          <table:table-cell table:style-name="Tabela2.A2" office:value-type="string">
            <text:p text:style-name="P4" loext:marker-style-name="T4"><text:span text:style-name="T4">Uczeń:</text:span></text:p>
            <text:p text:style-name="P4" loext:marker-style-name="T4"><text:span text:style-name="T4">1. Opowiada o zjawisku religii.</text:span></text:p>
            <text:p text:style-name="P4" loext:marker-style-name="T4"><text:span text:style-name="T4">2. Omawia różnicę między wyznaniami chrześcijańskimi a religiami niechrześcijańskimi.</text:span></text:p>
            <text:p text:style-name="P4" loext:marker-style-name="T4"><text:span text:style-name="T4">3. Omawia ogólnie główne religie monoteistyczne i politeistyczne w świecie.</text:span></text:p>
            <text:p text:style-name="P4" loext:marker-style-name="T4"><text:span text:style-name="T4">4. Opowiada o powszechności </text:span><text:soft-page-break/><text:span text:style-name="T4">zbawienia.</text:span></text:p>
            <text:p text:style-name="P4" loext:marker-style-name="T4"><text:span text:style-name="T4">5. Wymienia kręgi przynależności do Kościoła Chrystusowego.</text:span></text:p>
            <text:p text:style-name="P4" loext:marker-style-name="T4"><text:span text:style-name="T4">6. Z pomocą nauczyciela wymienia różnice i podobieństwa między judaizmem a chrześcijaństwem oraz ukazuje, że Izrael jest nadal narodem wybranym.</text:span></text:p>
            <text:p text:style-name="P4" loext:marker-style-name="T4"><text:span text:style-name="T4">7. Wyjaśnia pojęcie antysemityzmu.</text:span></text:p>
            <text:p text:style-name="P4" loext:marker-style-name="T4"><text:span text:style-name="T4">8. Podaje, kiedy w Kościele obchodzimy Dzień Judaizmu.</text:span></text:p>
            <text:p text:style-name="P4" loext:marker-style-name="T8"><text:span text:style-name="T4">9. Wyjaśnia właściwą postawę chrześcijanina wobec sekt.</text:span></text:p>
          </table:table-cell>
          <table:table-cell table:style-name="Tabela2.A2" office:value-type="string">
            <text:p text:style-name="P4" loext:marker-style-name="T4"><text:span text:style-name="T4">Uczeń z pomocą nauczyciela:</text:span></text:p>
            <text:p text:style-name="P4" loext:marker-style-name="T4"><text:span text:style-name="T4">1. Opowiada o zjawisku religii.</text:span></text:p>
            <text:p text:style-name="P4" loext:marker-style-name="T4"><text:span text:style-name="T4">2. Omawia różnicę między wyznaniami chrześcijańskimi a religiami niechrześcijańskimi.</text:span></text:p>
            <text:p text:style-name="P4" loext:marker-style-name="T4"><text:span text:style-name="T4">3. Omawia ogólnie główne religie monoteistyczne i politeistyczne w świecie.</text:span></text:p>
            <text:p text:style-name="P4" loext:marker-style-name="T4"><text:span text:style-name="T4">4. Opowiada o powszechności </text:span><text:soft-page-break/><text:span text:style-name="T4">zbawienia.</text:span></text:p>
            <text:p text:style-name="P4" loext:marker-style-name="T4"><text:span text:style-name="T4">5. Wymienia kręgi przynależności do Kościoła Chrystusowego.</text:span></text:p>
            <text:p text:style-name="P4" loext:marker-style-name="T4"><text:span text:style-name="T4">6. Wymienia różnice i podobieństwa między judaizmem a chrześcijaństwem.</text:span></text:p>
            <text:p text:style-name="P4" loext:marker-style-name="T4"><text:span text:style-name="T4">7. Wyjaśnia pojęcie antysemityzmu.</text:span></text:p>
            <text:p text:style-name="P4" loext:marker-style-name="T4"><text:span text:style-name="T4">8. Podaje, kiedy w Kościele obchodzimy Dzień Judaizmu.</text:span></text:p>
            <text:p text:style-name="P6" loext:marker-style-name="T8"><text:span text:style-name="T4">9. Wyjaśnia właściwą postawę chrześcijanina wobec sekt.</text:span></text:p>
          </table:table-cell>
        </table:table-row>
        <table:table-row table:style-name="Tabela2.2">
          <table:table-cell table:style-name="Tabela2.A2" office:value-type="string">
            <text:p text:style-name="P5" loext:marker-style-name="T9"><text:span text:style-name="T3">IX. Nasza odpowiedź – jesteśmy posłani</text:span></text:p>
            <text:p text:style-name="P7" loext:marker-style-name="T2"><text:soft-page-break/><text:span text:style-name="_5f_bold"><text:span text:style-name="T2"/></text:span></text:p>
          </table:table-cell>
          <table:table-cell table:style-name="Tabela2.A2" office:value-type="string">
            <text:p text:style-name="P17" loext:marker-style-name="T4"><text:span text:style-name="T4">Uczeń:</text:span></text:p>
            <text:p text:style-name="P17" loext:marker-style-name="T4"><text:span text:style-name="T4">1. Posiada wiedzę i umiejętności, które są </text:span><text:soft-page-break/><text:span text:style-name="T4">wynikiem samodzielnej i dodatkowej pracy.</text:span></text:p>
            <text:p text:style-name="P17" loext:marker-style-name="T4"><text:span text:style-name="T4">2. Spełnił kryteria na ocenę bardzo dobrą.</text:span></text:p>
            <text:p text:style-name="P4" loext:marker-style-name="T4"><text:span text:style-name="T4">3. Wykorzystuje dodatkowe wiadomości w praktyce.</text:span></text:p>
            <text:p text:style-name="P4" loext:marker-style-name="T4"><text:span text:style-name="T4">4. Dzieli się swoją wiedzą.</text:span></text:p>
          </table:table-cell>
          <table:table-cell table:style-name="Tabela2.A2" office:value-type="string">
            <text:p text:style-name="P4" loext:marker-style-name="T4"><text:span text:style-name="T4">Uczeń:</text:span></text:p>
            <text:p text:style-name="P4" loext:marker-style-name="T4"><text:span text:style-name="T4">1. Omawia prawdę o zmartwychwstaniu umarłych.</text:span></text:p>
            <text:p text:style-name="P4" loext:marker-style-name="T4"><text:soft-page-break/><text:span text:style-name="T4">2. Krótko omawia ostateczne rzeczy człowieka: śmierć, niebo, piekło, czyściec, sąd szczegółowy, sąd ostateczny.</text:span></text:p>
            <text:p text:style-name="P4" loext:marker-style-name="T4"><text:span text:style-name="T4">3. Wyjaśnia katolickie spojrzenie na śmierć człowieka i sens wiary w czyściec.</text:span></text:p>
            <text:p text:style-name="P4" loext:marker-style-name="T4"><text:span text:style-name="T4">4. Wyjaśnia nauczanie Kościoła o odpustach.</text:span></text:p>
            <text:p text:style-name="P4" loext:marker-style-name="T4"><text:span text:style-name="T4">5. Opisuje sposoby działalności złego ducha.</text:span></text:p>
            <text:p text:style-name="P4" loext:marker-style-name="T4"><text:span text:style-name="T4">6. Wykazuje związek między wiarą w czyściec i miłosierdziem Bożym.</text:span></text:p>
            <text:p text:style-name="P4" loext:marker-style-name="T4"><text:span text:style-name="T4">7. Omawia biblijne obrazy końca świata oraz sądu ostatecznego i przedstawia ich interpretację w świetle wiary.</text:span></text:p>
            <text:p text:style-name="P4" loext:marker-style-name="T4"><text:span text:style-name="T4">8. Charakteryzuje postawę gotowości na przyjście Chrystusa.</text:span></text:p>
            <text:p text:style-name="P4" loext:marker-style-name="T4"><text:span text:style-name="T4">9. Argumentuje sprzeczność przepowiedni i pozabiblijnych zapowiedzi końca świata z wiarą chrześcijańską.</text:span></text:p>
            <text:p text:style-name="P4" loext:marker-style-name="T4"><text:span text:style-name="T4">10. Wyjaśnia pojęcie apokalipsa i przedstawia ogólnie przesłanie Apokalipsy św. Jana.</text:span></text:p>
            <text:p text:style-name="P4" loext:marker-style-name="T4"><text:span text:style-name="T4">11. Przedstawia nauczanie Jezusa zawarte w </text:span><text:span text:style-name="T5">Kazaniu na górze</text:span><text:span text:style-name="T4"> (omawia związek </text:span><text:span text:style-name="T5">Dekalogu</text:span><text:span text:style-name="T4"> i </text:span><text:span text:style-name="T5">Kazania na górze</text:span><text:span text:style-name="T4">).</text:span></text:p>
            <text:p text:style-name="P4" loext:marker-style-name="T4"><text:span text:style-name="T4">12. Wymienia Osiem Błogosławieństw i </text:span><text:soft-page-break/><text:span text:style-name="T4">uzasadnia ich wartość w życiu osobistym i społecznym chrześcijanina.</text:span></text:p>
            <text:p text:style-name="P4" loext:marker-style-name="T4"><text:span text:style-name="T4">13. W świetle Ośmiu Błogosławieństw omawia </text:span></text:p>
            <text:p text:style-name="P4" loext:marker-style-name="T4"><text:span text:style-name="T4">– znaczenie i skutki życia sakramentalnego, </text:span></text:p>
            <text:p text:style-name="P4" loext:marker-style-name="T4"><text:span text:style-name="T4">– życie moralne chrześcijanina,</text:span></text:p>
            <text:p text:style-name="P4" loext:marker-style-name="T4"><text:span text:style-name="T4">– rolę Eucharystii w życiu moralnym chrześcijanina,</text:span></text:p>
            <text:p text:style-name="P4" loext:marker-style-name="T4"><text:span text:style-name="T4">– koncepcję szczęścia.</text:span></text:p>
            <text:p text:style-name="P4" loext:marker-style-name="T4"><text:span text:style-name="T4">14. Podaje przykłady, w jaki sposób ze zła i cierpienia Bóg może wyprowadzić dobro i podaje przykłady właściwego zachowania chrześcijanina wobec zła i nieszczęść.</text:span></text:p>
            <text:p text:style-name="P4" loext:marker-style-name="T4"><text:span text:style-name="T4">15. Opisuje możliwości i podaje przykłady apostolstwa w Kościele, rodzinie, szkole, różnych środowiskach rówieśniczych i na portalach społecznościowych.</text:span></text:p>
            <text:p text:style-name="P4" loext:marker-style-name="T8"><text:span text:style-name="T4">16. Opowiada o przykładach bezinteresownej troski o ludzi w potrzebie oraz ludziach zaangażowanych w apostolstwo (także współczesnych).</text:span></text:p>
          </table:table-cell>
          <table:table-cell table:style-name="Tabela2.A2" office:value-type="string">
            <text:p text:style-name="P4" loext:marker-style-name="T4"><text:span text:style-name="T4">Uczeń:</text:span></text:p>
            <text:p text:style-name="P4" loext:marker-style-name="T4"><text:span text:style-name="T4">1. Opowiada o zmartwychwstaniu umarłych.</text:span></text:p>
            <text:p text:style-name="P4" loext:marker-style-name="T4"><text:soft-page-break/><text:span text:style-name="T4">2. Krótko omawia ostateczne rzeczy człowieka.</text:span></text:p>
            <text:p text:style-name="P4" loext:marker-style-name="T4"><text:span text:style-name="T4">3. Omawia katolickie spojrzenie na śmierć człowieka, czyściec, odpusty, czyściec i miłosierdzie Boże.</text:span></text:p>
            <text:p text:style-name="P4" loext:marker-style-name="T4"><text:span text:style-name="T4">4. Opowiada o sposobach działania złego ducha.</text:span></text:p>
            <text:p text:style-name="P4" loext:marker-style-name="T4"><text:span text:style-name="T4">5. Omawia biblijne obrazy końca świata i sądu ostatecznego oraz postawę gotowości na przyjście Chrystusa.</text:span></text:p>
            <text:p text:style-name="P4" loext:marker-style-name="T4"><text:span text:style-name="T4">6. Opowiada o sprzeczności przepowiedni i pozabiblijnych zapowiedzi końca świata z wiarą chrześcijańską.</text:span></text:p>
            <text:p text:style-name="P4" loext:marker-style-name="T4"><text:span text:style-name="T4">7. Omawia pojęcie apokalipsy i przesłanie Apokalipsy św. Jana.</text:span></text:p>
            <text:p text:style-name="P4" loext:marker-style-name="T4"><text:span text:style-name="T4">8. Przedstawia nauczanie Jezusa zawarte w </text:span><text:span text:style-name="T5">Kazaniu na górze</text:span><text:span text:style-name="T4">.</text:span></text:p>
            <text:p text:style-name="P4" loext:marker-style-name="T4"><text:span text:style-name="T4">9. Wymienia Osiem Błogosławieństw i uzasadnia ich wartość w życiu osobistym i społecznym chrześcijanina.</text:span></text:p>
            <text:p text:style-name="P4" loext:marker-style-name="T4"><text:span text:style-name="T4">10. W świetle Ośmiu Błogosławieństw opowiada o </text:span></text:p>
            <text:p text:style-name="P4" loext:marker-style-name="T4"><text:span text:style-name="T4">– znaczeniu i skutkach życia sakramentalnego, </text:span></text:p>
            <text:p text:style-name="P4" loext:marker-style-name="T4"><text:span text:style-name="T4">– roli Eucharystii w życiu moralnym </text:span><text:soft-page-break/><text:span text:style-name="T4">chrześcijanina,</text:span></text:p>
            <text:p text:style-name="P4" loext:marker-style-name="T4"><text:span text:style-name="T4">– koncepcji szczęścia.</text:span></text:p>
            <text:p text:style-name="P4" loext:marker-style-name="T4"><text:span text:style-name="T4">11. Podaje przykłady właściwego zachowania chrześcijanina wobec zła i nieszczęść.</text:span></text:p>
            <text:p text:style-name="P4" loext:marker-style-name="T4"><text:span text:style-name="T4">12. Podaje przykłady apostolstwa w Kościele, rodzinie, szkole, różnych środowiskach rówieśniczych i na portalach społecznościowych.</text:span></text:p>
            <text:p text:style-name="P6" loext:marker-style-name="T8"><text:span text:style-name="T4">13. Podaje przykłady bezinteresownej troski o ludzi w potrzebie oraz przykłady ludzi zaangażowanych w apostolstwo (także współczesnych).</text:span></text:p>
          </table:table-cell>
          <table:table-cell table:style-name="Tabela2.A2" office:value-type="string">
            <text:p text:style-name="P4" loext:marker-style-name="T4"><text:span text:style-name="T4">Uczeń:</text:span></text:p>
            <text:p text:style-name="P4" loext:marker-style-name="T4"><text:span text:style-name="T4">1. Opowiada o zmartwychwstaniu umarłych.</text:span></text:p>
            <text:p text:style-name="P4" loext:marker-style-name="T4"><text:span text:style-name="T4">2. Wymienia ostateczne rzeczy </text:span><text:soft-page-break/><text:span text:style-name="T4">człowieka.</text:span></text:p>
            <text:p text:style-name="P4" loext:marker-style-name="T4"><text:span text:style-name="T4">3. Z pomocą nauczyciela omawia katolickie spojrzenie na śmierć człowieka, czyściec, odpusty, czyściec i miłosierdzie Boże.</text:span></text:p>
            <text:p text:style-name="P4" loext:marker-style-name="T4"><text:span text:style-name="T4">4. Wymienia sposoby działania złego ducha.</text:span></text:p>
            <text:p text:style-name="P4" loext:marker-style-name="T4"><text:span text:style-name="T4">5. Podaje biblijne obrazy końca świata i sądu ostatecznego oraz powtórnego przyjścia Chrystusa.</text:span></text:p>
            <text:p text:style-name="P4" loext:marker-style-name="T4"><text:span text:style-name="T4">6. Opowiada o sprzeczności pozabiblijnych zapowiedzi końca świata z wiarą chrześcijańską.</text:span></text:p>
            <text:p text:style-name="P4" loext:marker-style-name="T4"><text:span text:style-name="T4">7. Omawia pojęcie apokalipsy.</text:span></text:p>
            <text:p text:style-name="P4" loext:marker-style-name="T4"><text:span text:style-name="T4">8. Przedstawia nauczanie Jezusa zawarte w </text:span><text:span text:style-name="T5">Kazaniu na górze</text:span><text:span text:style-name="T4">.</text:span></text:p>
            <text:p text:style-name="P4" loext:marker-style-name="T4"><text:span text:style-name="T4">9. Z pomocą nauczyciela wymienia Osiem Błogosławieństw i opowiada o ich wartości w życiu osobistym i społecznym chrześcijanina.</text:span></text:p>
            <text:p text:style-name="P4" loext:marker-style-name="T4"><text:span text:style-name="T4">10. Podaje przykłady właściwego zachowania chrześcijanina wobec zła i nieszczęść.</text:span></text:p>
            <text:p text:style-name="P4" loext:marker-style-name="T4"><text:span text:style-name="T4">11. Podaje przykłady apostolstwa.</text:span></text:p>
            <text:p text:style-name="P4" loext:marker-style-name="T8"><text:span text:style-name="T4">12. Opowiada o bezinteresownej trosce o ludzi w potrzebie oraz podaje przykłady ludzi zaangażowanych w apostolstwo.</text:span></text:p>
          </table:table-cell>
          <table:table-cell table:style-name="Tabela2.A2" office:value-type="string">
            <text:p text:style-name="P4" loext:marker-style-name="T4"><text:span text:style-name="T4">Uczeń z pomocą nauczyciela:</text:span></text:p>
            <text:p text:style-name="P4" loext:marker-style-name="T4"><text:span text:style-name="T4">1. Opowiada o zmartwychwstaniu umarłych.</text:span></text:p>
            <text:p text:style-name="P4" loext:marker-style-name="T4"><text:span text:style-name="T4">2. Wymienia ostateczne rzeczy </text:span><text:soft-page-break/><text:span text:style-name="T4">człowieka.</text:span></text:p>
            <text:p text:style-name="P4" loext:marker-style-name="T4"><text:span text:style-name="T4">3. Omawia katolickie spojrzenie na śmierć człowieka, czyściec, odpusty, czyściec i miłosierdzie Boże.</text:span></text:p>
            <text:p text:style-name="P4" loext:marker-style-name="T4"><text:span text:style-name="T4">4. Wymienia sposoby działania złego ducha.</text:span></text:p>
            <text:p text:style-name="P4" loext:marker-style-name="T4"><text:span text:style-name="T4">5. Podaje biblijne obrazy końca świata i sądu ostatecznego oraz powtórnego przyjścia Chrystusa.</text:span></text:p>
            <text:p text:style-name="P4" loext:marker-style-name="T4"><text:span text:style-name="T4">6. Opowiada o sprzeczności pozabiblijnych zapowiedzi końca świata z wiarą chrześcijańską.</text:span></text:p>
            <text:p text:style-name="P4" loext:marker-style-name="T4"><text:span text:style-name="T4">7. Omawia pojęcie apokalipsy.</text:span></text:p>
            <text:p text:style-name="P4" loext:marker-style-name="T4"><text:span text:style-name="T4">8. Przedstawia nauczanie Jezusa zawarte w </text:span><text:span text:style-name="T5">Kazaniu na górze</text:span><text:span text:style-name="T4">.</text:span></text:p>
            <text:p text:style-name="P4" loext:marker-style-name="T4"><text:span text:style-name="T4">9. Wymienia Osiem Błogosławieństw.</text:span></text:p>
            <text:p text:style-name="P4" loext:marker-style-name="T4"><text:span text:style-name="T4">10. Podaje przykłady apostolstwa.</text:span></text:p>
            <text:p text:style-name="P4" loext:marker-style-name="T8"><text:span text:style-name="T4">11. Opowiada o bezinteresownej trosce o ludzi w potrzebie.</text:span></text:p>
          </table:table-cell>
        </table:table-row>
      </table:table>
      <text:p text:style-name="P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mbria" svg:font-family="Cambria" style:font-family-generic="roman" style:font-pitch="variable"/>
    <style:font-face style:name="Cambria1" svg:font-family="Cambria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cm" fo:margin-bottom="0.3cm" style:contextual-spacing="false" fo:text-align="center" style:justify-single-word="false" fo:hyphenation-ladder-count="no-limit" fo:text-indent="0cm" style:auto-text-indent="false" fo:break-before="page" fo:keep-with-next="always">
        <style:tab-stops>
          <style:tab-stop style:position="0.762cm"/>
          <style:tab-stop style:position="1.501cm"/>
        </style:tab-stops>
      </style:paragraph-properties>
      <style:text-properties style:font-name="Cambria" fo:font-family="Cambria" style:font-family-generic="roman" style:font-pitch="variable" fo:font-size="14pt" fo:font-weight="bold" style:font-size-asian="14pt" style:font-weight-asian="bold" style:font-name-complex="Cambria1" style:font-family-complex="Cambria" style:font-family-generic-complex="system" style:font-pitch-complex="variable" style:font-size-complex="14pt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ormal-odstęp" style:family="paragraph" style:parent-style-name="Standard">
      <style:paragraph-properties fo:margin-top="0.199cm" fo:margin-bottom="0cm" style:contextual-spacing="false"/>
    </style:style>
    <style:style style:name="tt1" style:family="paragraph" style:parent-style-name="Standard">
      <style:paragraph-properties fo:margin-left="0.6cm" fo:text-indent="-0.4cm" style:auto-text-indent="false"/>
      <style:text-properties fo:font-size="9pt" style:font-size-asian="9pt" style:font-size-complex="9pt"/>
    </style:style>
    <style:style style:name="tt1a" style:family="paragraph" style:parent-style-name="tt1">
      <style:paragraph-properties fo:margin-left="0.3cm" fo:text-indent="-0.3cm" style:auto-text-indent="false"/>
    </style:style>
    <style:style style:name="_5f_bold" style:display-name="_bold" style:family="text">
      <style:text-properties fo:color="#0070c0" loext:opacity="100%" fo:font-weight="bold" style:font-weight-asian="bold" style:font-weight-complex="bol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9.7cm" fo:page-height="21.001cm" style:num-format="1" style:print-orientation="landscape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9-01T14:53:28.430000000</meta:creation-date>
    <dc:date>2026-09-01T14:54:32.664000000</dc:date>
    <meta:editing-duration>PT1M4S</meta:editing-duration>
    <meta:editing-cycles>1</meta:editing-cycles>
    <meta:document-statistic meta:table-count="1" meta:image-count="0" meta:object-count="0" meta:page-count="12" meta:paragraph-count="476" meta:word-count="4120" meta:character-count="29875" meta:non-whitespace-character-count="26210"/>
    <meta:generator>LibreOffice/24.2.4.2$Windows_X86_64 LibreOffice_project/51a6219feb6075d9a4c46691dcfe0cd9c4fff3c2</meta:generator>
  </office:meta>
</office:document-meta>
</file>