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a2" style:family="table">
      <style:table-properties style:width="25.185cm" style:rel-width="98%" fo:margin-left="-0.116cm" fo:margin-top="0cm" fo:margin-bottom="0cm" table:align="left" style:writing-mode="page"/>
    </style:style>
    <style:style style:name="Tabela2.A" style:family="table-column">
      <style:table-column-properties style:column-width="3.598cm" style:rel-column-width="2040*"/>
    </style:style>
    <style:style style:name="Tabela2.C" style:family="table-column">
      <style:table-column-properties style:column-width="3.995cm" style:rel-column-width="2265*"/>
    </style:style>
    <style:style style:name="Tabela2.D" style:family="table-column">
      <style:table-column-properties style:column-width="4.286cm" style:rel-column-width="2430*"/>
    </style:style>
    <style:style style:name="Tabela2.E" style:family="table-column">
      <style:table-column-properties style:column-width="4.71cm" style:rel-column-width="2670*"/>
    </style:style>
    <style:style style:name="Tabela2.F" style:family="table-column">
      <style:table-column-properties style:column-width="3.198cm" style:rel-column-width="1813*"/>
    </style:style>
    <style:style style:name="Tabela2.1" style:family="table-row">
      <style:table-row-properties fo:keep-together="auto"/>
    </style:style>
    <style:style style:name="Tabela2.A1" style:family="table-cell">
      <style:table-cell-properties fo:padding-left="0.079cm" fo:padding-right="0.079cm" fo:padding-top="0.15cm" fo:padding-bottom="0.15cm" fo:border="0.25pt solid #000000"/>
    </style:style>
    <style:style style:name="Tabela2.5" style:family="table-row">
      <style:table-row-properties fo:keep-together="always"/>
    </style:style>
    <style:style style:name="Tabela2.A9" style:family="table-cell">
      <style:table-cell-properties fo:background-color="transparent" fo:padding-left="0.079cm" fo:padding-right="0.079cm" fo:padding-top="0.15cm" fo:padding-bottom="0.15cm" fo:border="0.25pt solid #000000">
        <style:background-image/>
      </style:table-cell-properties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Footer">
      <style:paragraph-properties fo:text-align="start" style:justify-single-word="false">
        <style:tab-stops>
          <style:tab-stop style:position="4.087cm"/>
        </style:tab-stops>
      </style:paragraph-properties>
    </style:style>
    <style:style style:name="P3" style:family="paragraph" style:parent-style-name="Heading_20_1" style:master-page-name="Converted7">
      <style:paragraph-properties style:page-number="auto"/>
      <style:text-properties officeooo:paragraph-rsid="00113b92"/>
    </style:style>
    <style:style style:name="P4" style:family="paragraph" style:parent-style-name="Standard">
      <style:paragraph-properties fo:text-align="center" style:justify-single-word="false" fo:hyphenation-ladder-count="no-limit" fo:text-indent="0cm" style:auto-text-indent="false" style:snap-to-layout-grid="false"/>
      <style:text-properties officeooo:paragraph-rsid="00113b9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text-align="start" style:justify-single-word="false" fo:hyphenation-ladder-count="no-limit" fo:text-indent="0cm" style:auto-text-indent="false" style:snap-to-layout-grid="false"/>
      <style:text-properties officeooo:paragraph-rsid="00113b9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text-align="start" style:justify-single-word="false" fo:keep-together="always" fo:hyphenation-ladder-count="no-limit" fo:text-indent="0cm" style:auto-text-indent="false" style:snap-to-layout-grid="false"/>
      <style:text-properties officeooo:paragraph-rsid="00113b9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text-align="start" style:justify-single-word="false" fo:text-indent="0cm" style:auto-text-indent="false"/>
      <style:text-properties officeooo:paragraph-rsid="00113b92"/>
    </style:style>
    <style:style style:name="P8" style:family="paragraph" style:parent-style-name="Standard">
      <style:text-properties officeooo:paragraph-rsid="00113b92"/>
    </style:style>
    <style:style style:name="P9" style:family="paragraph" style:parent-style-name="tt1a">
      <style:paragraph-properties fo:margin-left="0cm" fo:text-align="center" style:justify-single-word="false" fo:text-indent="0cm" style:auto-text-indent="false">
        <style:tab-stops/>
      </style:paragraph-properties>
      <style:text-properties officeooo:paragraph-rsid="00113b92"/>
    </style:style>
    <style:style style:name="P10" style:family="paragraph" style:parent-style-name="tt1a">
      <style:paragraph-properties fo:margin-left="0cm" fo:text-align="center" style:justify-single-word="false" fo:text-indent="0cm" style:auto-text-indent="false"/>
      <style:text-properties officeooo:paragraph-rsid="00113b92"/>
    </style:style>
    <style:style style:name="P11" style:family="paragraph" style:parent-style-name="tt1a">
      <style:paragraph-properties fo:margin-left="0cm" fo:text-align="start" style:justify-single-word="false" fo:text-indent="0cm" style:auto-text-indent="false">
        <style:tab-stops/>
      </style:paragraph-properties>
      <style:text-properties officeooo:paragraph-rsid="00113b92"/>
    </style:style>
    <style:style style:name="P12" style:family="paragraph" style:parent-style-name="tt1a">
      <style:paragraph-properties fo:margin-left="0cm" fo:text-align="start" style:justify-single-word="false" fo:text-indent="0cm" style:auto-text-indent="false" fo:keep-with-next="always">
        <style:tab-stops/>
      </style:paragraph-properties>
      <style:text-properties officeooo:paragraph-rsid="00113b92"/>
    </style:style>
    <style:style style:name="P13" style:family="paragraph" style:parent-style-name="tt1a">
      <style:paragraph-properties fo:margin-left="0cm" fo:text-align="start" style:justify-single-word="false" fo:text-indent="0cm" style:auto-text-indent="false"/>
      <style:text-properties officeooo:paragraph-rsid="00113b92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style:font-size-asian="10pt" style:font-size-complex="10pt" style:font-weight-complex="bold"/>
    </style:style>
    <style:style style:name="T4" style:family="text">
      <style:text-properties fo:font-size="10pt" fo:letter-spacing="-0.009cm" style:font-size-asian="10pt" style:font-size-complex="10pt"/>
    </style:style>
    <style:style style:name="T5" style:family="text">
      <style:text-properties fo:font-size="10pt" fo:letter-spacing="-0.012cm" style:font-size-asian="10pt" style:font-size-complex="10pt"/>
    </style:style>
    <style:style style:name="T6" style:family="text">
      <style:text-properties officeooo:rsid="00113b9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" text:outline-level="1"><text:span text:style-name="T6">Wymagania edukacyjne</text:span><text:bookmark-start text:name="_Toc113955609"/><text:bookmark-start text:name="_Toc113361416"/> z religii <text:line-break/>dla klasy siódmej szkoły podstawowej<text:bookmark-end text:name="_Toc113955609"/><text:bookmark-end text:name="_Toc113361416"/></text:h>
      <table:table table:name="Tabela2" table:style-name="Tabela2">
        <table:table-column table:style-name="Tabela2.A" table:number-columns-repeated="2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4" loext:marker-style-name="_bold"><text:span text:style-name="_5f_bold">Rozdział</text:span></text:p>
          </table:table-cell>
          <table:table-cell table:style-name="Tabela2.A1" office:value-type="string">
            <text:p text:style-name="P9" loext:marker-style-name="_bold"><text:span text:style-name="_5f_bold"><text:span text:style-name="T1">Celujący</text:span></text:span></text:p>
          </table:table-cell>
          <table:table-cell table:style-name="Tabela2.A1" office:value-type="string">
            <text:p text:style-name="P9" loext:marker-style-name="_bold"><text:span text:style-name="_5f_bold"><text:span text:style-name="T1">Bardzo dobry</text:span></text:span></text:p>
          </table:table-cell>
          <table:table-cell table:style-name="Tabela2.A1" office:value-type="string">
            <text:p text:style-name="P9" loext:marker-style-name="_bold"><text:span text:style-name="_5f_bold"><text:span text:style-name="T1">Dobry</text:span></text:span></text:p>
          </table:table-cell>
          <table:table-cell table:style-name="Tabela2.A1" office:value-type="string">
            <text:p text:style-name="P9" loext:marker-style-name="_bold"><text:span text:style-name="_5f_bold"><text:span text:style-name="T1">Dostateczny</text:span></text:span></text:p>
          </table:table-cell>
          <table:table-cell table:style-name="Tabela2.A1" office:value-type="string">
            <text:p text:style-name="P9" loext:marker-style-name="_bold"><text:span text:style-name="_5f_bold"><text:span text:style-name="T1">Dopuszczający</text:span></text:span></text:p>
          </table:table-cell>
        </table:table-row>
        <table:table-row table:style-name="Tabela2.1">
          <table:table-cell table:style-name="Tabela2.A1" office:value-type="string">
            <text:p text:style-name="P5" loext:marker-style-name="T2"><text:span text:style-name="_5f_bold"><text:span text:style-name="T2">I. Pogłębiam swoją wiarę</text:span>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Przedstawia różne potrzeby ludzkie, w tym potrzebę sensu życia.</text:span></text:p>
            <text:p text:style-name="P11"><text:span text:style-name="T2">2. Wymienia wartości nadające sens ludzkiemu życiu.</text:span></text:p>
            <text:p text:style-name="P11"><text:span text:style-name="T2">3. Uzasadnia wartość wiary w Boga i omawia jej przymioty.</text:span></text:p>
            <text:p text:style-name="P11"><text:span text:style-name="T2">4. Wskazuje na trudności w wierze i przedstawia sposoby ich przezwyciężania.</text:span></text:p>
            <text:p text:style-name="P11"><text:span text:style-name="T2">5. Uzasadnia wartość świadectwa wiary w różnych sytuacjach życiowych.</text:span></text:p>
            <text:p text:style-name="P11"><text:span text:style-name="T2">6. Omawia, czym jest modlitwa i wskazuje jej konieczność w pogłębianiu więzi z Bogiem.</text:span></text:p>
            <text:p text:style-name="P11"><text:span text:style-name="T2">7. Przedstawia rodzaje i formy modlitwy, a także postawy modlitewne; tworzy własne modlitwy.</text:span></text:p>
            <text:p text:style-name="P11"><text:span text:style-name="T2">8. Przedstawia sposoby przezwyciężania trudności w modlitwie.</text:span></text:p>
            <text:p text:style-name="P11" loext:marker-style-name="T2"><text:span text:style-name="T2">9. Podaje przykłady modlitwy ludzi znanych z Biblii, z historii i współczesnych.</text:span></text:p>
            <text:p text:style-name="P11" loext:marker-style-name="T2"><text:span text:style-name="T2">10. Analizuje i interpretuje </text:span><text:soft-page-break/><text:span text:style-name="T2">teksty dotyczące modlitwy Jezusa.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Opowiada o potrzebach ludzi.</text:span></text:p>
            <text:p text:style-name="P11"><text:span text:style-name="T2">2. Opowiada o wartościach nadających sens ludzkiemu życiu.</text:span></text:p>
            <text:p text:style-name="P11"><text:span text:style-name="T2">3. Wymienia przymioty wiary.</text:span></text:p>
            <text:p text:style-name="P11"><text:span text:style-name="T2">4. Opowiada o trudnościach w wierze.</text:span></text:p>
            <text:p text:style-name="P11"><text:span text:style-name="T2">5. Wyjaśnia wartość świadectwa wiary.</text:span></text:p>
            <text:p text:style-name="P11"><text:span text:style-name="T2">6. Opowiada o modlitwie w życiu chrześcijanina.</text:span></text:p>
            <text:p text:style-name="P11"><text:span text:style-name="T2">7. Wymienia rodzaje, formy oraz postawy modlitewne.</text:span></text:p>
            <text:p text:style-name="P11"><text:span text:style-name="T2">8. Podaje przykłady modlitwy ludzi.</text:span></text:p>
            <text:p text:style-name="P7" loext:marker-style-name="T2"><text:span text:style-name="T2">9. Na podstawie fragmentów ewangelicznych opowiada o modlitwie Jezusa.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Opowiada o potrzebach ludzi.</text:span></text:p>
            <text:p text:style-name="P11"><text:span text:style-name="T2">2. Z pomocą nauczyciela opowiada o wartościach nadających sens ludzkiemu życiu.</text:span></text:p>
            <text:p text:style-name="P11"><text:span text:style-name="T2">3. Wymienia przymioty wiary.</text:span></text:p>
            <text:p text:style-name="P11"><text:span text:style-name="T2">4. Opowiada o znaczeniu wiary.</text:span></text:p>
            <text:p text:style-name="P11"><text:span text:style-name="T2">5. Opowiada o modlitwie w życiu chrześcijanina.</text:span></text:p>
            <text:p text:style-name="P11"><text:span text:style-name="T2">6. Wymienia większość rodzajów, form oraz postaw modlitewnych.</text:span></text:p>
            <text:p text:style-name="P11"><text:span text:style-name="T2">7. Z pomocą nauczyciela podaje przykłady modlitwy ludzi.</text:span></text:p>
            <text:p text:style-name="P7" loext:marker-style-name="T2"><text:span text:style-name="T2">8. Opowiada o modlitwie Jezusa.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Ogólnie opowiada o potrzebach ludzi.</text:span></text:p>
            <text:p text:style-name="P11"><text:span text:style-name="T2">2. Z pomocą nauczyciela opowiada o wartościach istotnych dla ludzi.</text:span></text:p>
            <text:p text:style-name="P11"><text:span text:style-name="T2">3. Z pomocą nauczyciela opowiada o wierze.</text:span></text:p>
            <text:p text:style-name="P11"><text:span text:style-name="T2">4. Z pomocą nauczyciela opowiada o modlitwie w życiu chrześcijanina.</text:span></text:p>
            <text:p text:style-name="P7" loext:marker-style-name="T2"><text:span text:style-name="T2">5. Z pomocą nauczyciela podaje przykłady modlitwy wybranych postaci biblijnych i historycznych.</text:span></text:p>
          </table:table-cell>
        </table:table-row>
        <table:table-row table:style-name="Tabela2.1">
          <table:table-cell table:style-name="Tabela2.A1" office:value-type="string">
            <text:p text:style-name="P5" loext:marker-style-name="T2"><text:span text:style-name="_5f_bold"><text:span text:style-name="T2">II. Przeciwko Bogu i człowiekowi</text:span>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4">1. Przedstawia prawdę o dobroci stworzonego świata.</text:span></text:p>
            <text:p text:style-name="P7"><text:span text:style-name="T2">2. Wskazuje na przyczyny zła i uzasadnia, że jest ono konsekwencją odrzucenia Boga.</text:span></text:p>
            <text:p text:style-name="P7"><text:span text:style-name="T2">3. Wyjaśnia pojęcie wolnej woli.</text:span></text:p>
            <text:p text:style-name="P7"><text:span text:style-name="T2">4. Przedstawia skutki zła.</text:span></text:p>
            <text:p text:style-name="P7"><text:span text:style-name="T2">5. Opisuje sposoby działalności złego ducha.</text:span></text:p>
            <text:p text:style-name="P7"><text:span text:style-name="T2">6. Wyjaśnia, czym jest piekło.</text:span></text:p>
            <text:p text:style-name="P7"><text:span text:style-name="T2">7. Wyjaśnia, czym jest grzech ciężki, lekki, społeczny.</text:span></text:p>
            <text:p text:style-name="P7"><text:span text:style-name="T2">8. Omawia wpływ okoliczności na rodzaj grzechu.</text:span></text:p>
            <text:p text:style-name="P7"><text:span text:style-name="T2">9. Przedstawia skutki dobra i zła.</text:span></text:p>
            <text:p text:style-name="P7"><text:span text:style-name="T2">10. Wskazuje we współczesnej kulturze zafałszowane wizje szczęścia.</text:span></text:p>
            <text:p text:style-name="P7"><text:span text:style-name="T2">11. Wyjaśnia, czym są zachowania ryzykowne.</text:span></text:p>
            <text:p text:style-name="P7"><text:span text:style-name="T2">12. Wskazuje na najważniejsze zagrożenia wynikające z uzależnień dzisiejszej młodzieży: alkoholizm, fonoholizm, siecioholizm, narkomania, pornografia, hazard, gry komputerowe.</text:span></text:p>
            <text:p text:style-name="P7"><text:span text:style-name="T5">13. Omawia, jak pracować </text:span><text:soft-page-break/><text:span text:style-name="T5">nad własnym rozwojem emocjonalnym i społecznym.</text:span></text:p>
            <text:p text:style-name="P7" loext:marker-style-name="T2"><text:span text:style-name="T2">14. Przytacza argumenty wierzących w dyskusji ze współczesnym ateizmem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pięknie stworzonego świata.</text:span></text:p>
            <text:p text:style-name="P7"><text:span text:style-name="T2">2. Opowiada o występowaniu zła w świecie i że jest ono konsekwencją odrzucenia Boga.</text:span></text:p>
            <text:p text:style-name="P7"><text:span text:style-name="T2">3. Wyjaśnia pojęcie wolnej woli.</text:span></text:p>
            <text:p text:style-name="P7"><text:span text:style-name="T2">4. Opowiada o skutkach zła.</text:span></text:p>
            <text:p text:style-name="P7"><text:span text:style-name="T2">5. Opowiada o działaniu złego ducha i rzeczywistości piekła.</text:span></text:p>
            <text:p text:style-name="P7"><text:span text:style-name="T2">6. Z pomocą nauczyciela wyjaśnia, czym jest grzech społeczny, ciężki, lekki oraz omawia wpływ okoliczności na rodzaj grzechu.</text:span></text:p>
            <text:p text:style-name="P7"><text:span text:style-name="T2">7. Opowiada o skutkach dobra i zła.</text:span></text:p>
            <text:p text:style-name="P7"><text:span text:style-name="T2">8. Opowiada o zachowaniach ryzykownych i zafałszowanych wizjach szczęścia.</text:span></text:p>
            <text:p text:style-name="P7"><text:span text:style-name="T2">9. Opowiada o zagrożeniach wynikających z uzależnień.</text:span></text:p>
            <text:p text:style-name="P7"><text:span text:style-name="T2">10. Z pomocą nauczyciela opowiada, jak pracować nad własnym rozwojem.</text:span></text:p>
            <text:p text:style-name="P7" loext:marker-style-name="T2"><text:span text:style-name="T2">11. Wymienia argumenty wierzących w dyskusji ze współczesnym ateizmem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pięknie stworzonego świata.</text:span></text:p>
            <text:p text:style-name="P7"><text:span text:style-name="T2">2. Opowiada o występowaniu dobra i zła w świecie.</text:span></text:p>
            <text:p text:style-name="P7"><text:span text:style-name="T2">3. Z pomocą nauczyciela wyjaśnia pojęcie wolnej woli.</text:span></text:p>
            <text:p text:style-name="P7"><text:span text:style-name="T2">4. Opowiada o działaniu złego ducha i skutkach zła (w tym o piekle).</text:span></text:p>
            <text:p text:style-name="P7"><text:span text:style-name="T2">5. Z pomocą nauczyciela opowiada o grzechach społecznych, ciężkich, lekkich oraz o wpływie okoliczności na rodzaj grzechu.</text:span></text:p>
            <text:p text:style-name="P7"><text:span text:style-name="T2">6. Wymienia przykłady skutków dobra i zła.</text:span></text:p>
            <text:p text:style-name="P7"><text:span text:style-name="T2">7. Z pomocą nauczyciela opowiada o zachowaniach ryzykownych i zafałszowanych wizjach szczęścia.</text:span></text:p>
            <text:p text:style-name="P7"><text:span text:style-name="T2">8. Opowiada o uzależnieniach.</text:span></text:p>
            <text:p text:style-name="P7" loext:marker-style-name="T2"><text:span text:style-name="T2">9. Z pomocą nauczyciela opowiada o własnym rozwoju.</text:span></text:p>
          </table:table-cell>
          <table:table-cell table:style-name="Tabela2.A1" office:value-type="string">
            <text:p text:style-name="P7"><text:span text:style-name="T2">Uczeń z pomocą nauczyciela:</text:span></text:p>
            <text:p text:style-name="P7"><text:span text:style-name="T2">1. Opowiada o pięknie stworzonego świata.</text:span></text:p>
            <text:p text:style-name="P7"><text:span text:style-name="T2">2. Opowiada o występowaniu dobra i zła w świecie.</text:span></text:p>
            <text:p text:style-name="P7"><text:span text:style-name="T2">3. Opisuje, czym jest wolna wola.</text:span></text:p>
            <text:p text:style-name="P7"><text:span text:style-name="T2">4. Opowiada o działaniu złego ducha i skutkach zła.</text:span></text:p>
            <text:p text:style-name="P7"><text:span text:style-name="T2">5. Opowiada o grzechach oraz o wpływie okoliczności na rodzaj grzechu.</text:span></text:p>
            <text:p text:style-name="P7"><text:span text:style-name="T2">6. Wymienia przykłady skutków dobra i zła.</text:span></text:p>
            <text:p text:style-name="P7"><text:span text:style-name="T2">7. Opowiada o zachowaniach ryzykownych.</text:span></text:p>
            <text:p text:style-name="P7"><text:span text:style-name="T2">8. Opowiada o uzależnieniach.</text:span></text:p>
            <text:p text:style-name="P7" loext:marker-style-name="T2"><text:span text:style-name="T2">9. Opowiada o własnym rozwoju.</text:span></text:p>
          </table:table-cell>
        </table:table-row>
        <table:table-row table:style-name="Tabela2.1">
          <table:table-cell table:style-name="Tabela2.A1" office:value-type="string">
            <text:p text:style-name="P5" loext:marker-style-name="T2"><text:span text:style-name="_5f_bold"><text:span text:style-name="T2">III. Dekalog</text:span>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Wyjaśnia, czym są Boże przykazania i jaki jest ich sens.</text:span></text:p>
            <text:p text:style-name="P7"><text:span text:style-name="T2">2. Wyjaśnia pojęcia: </text:span><text:span text:style-name="_5f_kursywa"><text:span text:style-name="T2">ateizm</text:span></text:span><text:span text:style-name="T2">, </text:span><text:span text:style-name="_5f_kursywa"><text:span text:style-name="T2">deizm</text:span></text:span><text:span text:style-name="T2">, </text:span><text:span text:style-name="_5f_kursywa"><text:span text:style-name="T2">niewiara</text:span></text:span><text:span text:style-name="T2"> i </text:span><text:span text:style-name="_5f_kursywa"><text:span text:style-name="T2">agnostycyzm</text:span></text:span><text:span text:style-name="T2">.</text:span></text:p>
            <text:p text:style-name="P7"><text:span text:style-name="T2">3. Uzasadnia, że życie chrześcijanina jest odpowiedzią na wezwanie Boże.</text:span></text:p>
            <text:p text:style-name="P7"><text:span text:style-name="T2">4. Omawia sposoby kształtowania sumienia, zwłaszcza w kontekście sakramentu pokuty i pojednania.</text:span></text:p>
            <text:p text:style-name="P7"><text:span text:style-name="T2">5. Wyjaśnia różnice między dobrem a złem w konkretnych sytuacjach moralnych.</text:span></text:p>
            <text:p text:style-name="P7"><text:span text:style-name="T2">6. Wyjaśnia, na czym polega kultura bycia w rodzinie, szkole, parafii, grupie rówieśniczej i na portalach społecznościowych.</text:span></text:p>
            <text:p text:style-name="P7"><text:span text:style-name="T2">7. Opisuje zadania wynikające z przykazań Bożych oraz negatywne skutki wykroczeń przeciw nim.</text:span></text:p>
            <text:p text:style-name="P7"><text:span text:style-name="T2">8. Uzasadnia pierwszeństwo Boga w życiu człowieka.</text:span></text:p>
            <text:p text:style-name="P7"><text:span text:style-name="T2">9. Wskazuje na </text:span><text:soft-page-break/><text:span text:style-name="T2">konieczność modlitwy w pogłębianiu więzi z Bogiem i uzasadnia jej znaczenie.</text:span></text:p>
            <text:p text:style-name="P7"><text:span text:style-name="T2">10. Wyjaśnia, że zabobon, bałwochwalstwo, wróżbiarstwo oraz magia są wynikiem fałszywego obrazu Boga.</text:span></text:p>
            <text:p text:style-name="P7"><text:span text:style-name="T2">11. Wyjaśnia, na czym polega szacunek dla imienia Bożego i podaje przykłady wykroczeń przeciwko II przykazaniu.</text:span></text:p>
            <text:p text:style-name="P7"><text:span text:style-name="T2">12. Omawia, na czym polega chrześcijańskie świętowanie niedzieli i spędzanie wolnego czasu.</text:span></text:p>
            <text:p text:style-name="P7"><text:span text:style-name="T2">13. Wyjaśnia, na czym polega cześć i właściwa postawa wobec rodziców, opiekunów i przełożonych.</text:span></text:p>
            <text:p text:style-name="P7"><text:span text:style-name="T2">14. Uzasadnia niepowtarzalną wartość życia ludzkiego i jego świętość.</text:span></text:p>
            <text:p text:style-name="P13"><text:span text:style-name="T2">15. Wymienia dobre nawyki w zakresie ochrony życia i zdrowia, podaje argumenty za prawdą, że tylko Bóg może decydować o życiu i śmierci człowieka, uzasadniając potrzebę ochrony życia od poczęcia do naturalnej śmierci.</text:span></text:p>
            <text:p text:style-name="P7"><text:span text:style-name="T2">16. Uzasadnia wartość czystości w różnych okresach życia i rozwija </text:span><text:soft-page-break/><text:span text:style-name="T2">pozytywny stosunek do daru płciowości.</text:span></text:p>
            <text:p text:style-name="P7"><text:span text:style-name="T2">17. Wskazuje sposoby troski o czystość w wieku dojrzewania.</text:span></text:p>
            <text:p text:style-name="P7"><text:span text:style-name="T2">18. Uzasadnia ochronę własności i wskazuje na znaczenie dóbr materialnych w życiu chrześcijanina.</text:span></text:p>
            <text:p text:style-name="P7"><text:span text:style-name="T2">19. Uzasadnia wartość prawdomówności.</text:span></text:p>
            <text:p text:style-name="P7"><text:span text:style-name="T2">20. Opisuje związek między kłamstwem i oszustwem a poniżaniem człowieka (jako podmiotu i przedmiotu kłamstwa).</text:span></text:p>
            <text:p text:style-name="P7"><text:span text:style-name="T2">21. Omawia indywidualne i społeczne aspekty kradzieży oraz niesprawiedliwości w rozdziale dóbr.</text:span></text:p>
            <text:p text:style-name="P7"><text:span text:style-name="T2">22. Uzasadnia znaczenie wierności małżeńskiej i trwałości małżeństwa.</text:span></text:p>
            <text:p text:style-name="P7"><text:span text:style-name="T2">23. Wymienia najważniejsze przymioty Boga i wyjaśnia, Kim jest Trójca Święta.</text:span></text:p>
            <text:p text:style-name="P7" loext:marker-style-name="T2"><text:span text:style-name="T2">24. Podaje hierarchię wartości wynikających z wiary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, czym są Boże przykazania i jaki jest ich sens.</text:span></text:p>
            <text:p text:style-name="P7"><text:span text:style-name="T2">2. Ogólnie wyjaśnia pojęcia: </text:span><text:span text:style-name="_5f_kursywa"><text:span text:style-name="T2">ateizm</text:span></text:span><text:span text:style-name="T2">, </text:span><text:span text:style-name="_5f_kursywa"><text:span text:style-name="T2">deizm</text:span></text:span><text:span text:style-name="T2">, </text:span><text:span text:style-name="_5f_kursywa"><text:span text:style-name="T2">niewiara</text:span></text:span><text:span text:style-name="T2"> i </text:span><text:span text:style-name="_5f_kursywa"><text:span text:style-name="T2">agnostycyzm</text:span></text:span><text:span text:style-name="T2">.</text:span></text:p>
            <text:p text:style-name="P7"><text:span text:style-name="T2">3. Opowiada o kształtowaniu sumienia.</text:span></text:p>
            <text:p text:style-name="P7"><text:span text:style-name="T2">4. Opowiada o różnicach między dobrem a złem w konkretnych sytuacjach moralnych.</text:span></text:p>
            <text:p text:style-name="P7"><text:span text:style-name="T2">5. Opowiada o kulturze bycia w rodzinie, szkole, parafii, grupie rówieśniczej i na portalach społecznościowych.</text:span></text:p>
            <text:p text:style-name="P7"><text:span text:style-name="T2">6. Opisuje zadania wynikające z przykazań Bożych oraz negatywne skutki wykroczeń przeciw nim.</text:span></text:p>
            <text:p text:style-name="P7"><text:span text:style-name="T2">7. Opowiada o znaczeniu I przykazania.</text:span></text:p>
            <text:p text:style-name="P7"><text:span text:style-name="T2">8. Opowiada o znaczeniu modlitwy i pogłębianiu więzi z Bogiem.</text:span></text:p>
            <text:p text:style-name="P7"><text:span text:style-name="T2">9. Wyjaśnia pojęcia: </text:span><text:span text:style-name="_5f_kursywa"><text:span text:style-name="T2">zabobon</text:span></text:span><text:span text:style-name="T2">, </text:span><text:span text:style-name="_5f_kursywa"><text:span text:style-name="T2">bałwochwalstwo</text:span></text:span><text:span text:style-name="T2">, </text:span><text:span text:style-name="_5f_kursywa"><text:span text:style-name="T2">wróżbiarstwo</text:span></text:span><text:span text:style-name="T2">, </text:span><text:span text:style-name="_5f_kursywa"><text:span text:style-name="T2">magia</text:span></text:span><text:span text:style-name="T2">. </text:span></text:p>
            <text:p text:style-name="P7"><text:span text:style-name="T2">10. Wyjaśnia, na czym polega szacunek dla imienia Bożego i podaje przykłady wykroczeń przeciwko II </text:span><text:soft-page-break/><text:span text:style-name="T2">przykazaniu.</text:span></text:p>
            <text:p text:style-name="P7"><text:span text:style-name="T2">11. Opowiada o chrześcijańskim świętowaniu niedzieli i spędzaniu wolnego czasu.</text:span></text:p>
            <text:p text:style-name="P7"><text:span text:style-name="T2">12. Opowiada, na czym polega cześć i właściwa postawa wobec rodziców, opiekunów i przełożonych.</text:span></text:p>
            <text:p text:style-name="P7"><text:span text:style-name="T2">13. Wyjaśnia wartość życia ludzkiego i jego świętość.</text:span></text:p>
            <text:p text:style-name="P13"><text:span text:style-name="T2">14. Opowiada o ochronie życia i zdrowia, podaje argumenty za prawdą o ochronie życia od poczęcia do naturalnej śmierci.</text:span></text:p>
            <text:p text:style-name="P7"><text:span text:style-name="T2">15. Opowiada o wartości czystości w różnych okresach życia i rozwija pozytywny stosunek do daru płciowości.</text:span></text:p>
            <text:p text:style-name="P7"><text:span text:style-name="T2">16. Wskazuje na znaczenie dóbr materialnych w życiu chrześcijanina.</text:span></text:p>
            <text:p text:style-name="P7"><text:span text:style-name="T2">17. Opowiada o wartości prawdomówności.</text:span></text:p>
            <text:p text:style-name="P7"><text:span text:style-name="T2">18. Omawia związek między kłamstwem i oszustwem a poniżaniem człowieka.</text:span></text:p>
            <text:p text:style-name="P7"><text:span text:style-name="T2">19. Opowiada o indywidualnych i społecznych aspektach kradzieży oraz niesprawiedliwości w rozdziale dóbr.</text:span></text:p>
            <text:p text:style-name="P7"><text:span text:style-name="T2">20. Opowiada o znaczeniu wierności małżeńskiej.</text:span></text:p>
            <text:p text:style-name="P7"><text:span text:style-name="T2">21. Opowiada o przymiotach Boga i Trójcy Świętej.</text:span></text:p>
            <text:p text:style-name="P7" loext:marker-style-name="T2"><text:span text:style-name="T2">22. Opowiada o wartościach </text:span><text:soft-page-break/><text:span text:style-name="T2">wynikających z wiary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przykazaniach Bożych.</text:span></text:p>
            <text:p text:style-name="P7"><text:span text:style-name="T2">2. Z pomocą nauczyciela wyjaśnia pojęcia: </text:span><text:span text:style-name="_5f_kursywa"><text:span text:style-name="T2">ateizm</text:span></text:span><text:span text:style-name="T2">, </text:span><text:span text:style-name="_5f_kursywa"><text:span text:style-name="T2">deizm</text:span></text:span><text:span text:style-name="T2">, </text:span><text:span text:style-name="_5f_kursywa"><text:span text:style-name="T2">niewiara</text:span></text:span><text:span text:style-name="T2"> i </text:span><text:span text:style-name="_5f_kursywa"><text:span text:style-name="T2">agnostycyzm</text:span></text:span><text:span text:style-name="T2">.</text:span></text:p>
            <text:p text:style-name="P7"><text:span text:style-name="T2">3. Opowiada o sumieniu.</text:span></text:p>
            <text:p text:style-name="P7"><text:span text:style-name="T2">4. Opowiada o różnicach między dobrem a złem.</text:span></text:p>
            <text:p text:style-name="P7"><text:span text:style-name="T2">5. Opowiada o kulturze bycia w różnych grupach.</text:span></text:p>
            <text:p text:style-name="P7"><text:span text:style-name="T2">6. Ogólnie opisuje zadania wynikające z przykazań Bożych oraz negatywne skutki wykroczeń przeciw nim.</text:span></text:p>
            <text:p text:style-name="P7"><text:span text:style-name="T2">7. Opowiada o znaczeniu modlitwy i pogłębianiu więzi z Bogiem.</text:span></text:p>
            <text:p text:style-name="P7"><text:span text:style-name="T2">8. Z pomocą nauczyciela wyjaśnia pojęcia: </text:span><text:span text:style-name="_5f_kursywa"><text:span text:style-name="T2">zabobon</text:span></text:span><text:span text:style-name="T2">, </text:span><text:span text:style-name="_5f_kursywa"><text:span text:style-name="T2">bałwochwalstwo</text:span></text:span><text:span text:style-name="T2">, </text:span><text:span text:style-name="_5f_kursywa"><text:span text:style-name="T2">wróżbiarstwo</text:span></text:span><text:span text:style-name="T2">, </text:span><text:span text:style-name="_5f_kursywa"><text:span text:style-name="T2">magia</text:span></text:span><text:span text:style-name="T2">.</text:span></text:p>
            <text:p text:style-name="P7"><text:span text:style-name="T2">9. Opowiada, na czym polega szacunek dla imienia Bożego i podaje przykłady wykroczeń przeciwko II przykazaniu.</text:span></text:p>
            <text:p text:style-name="P7"><text:span text:style-name="T2">10. Opowiada o tym, jak przestrzegać III przykazania.</text:span></text:p>
            <text:p text:style-name="P7"><text:span text:style-name="T2">11. Opowiada, na czym polega szacunek wobec rodziców, opiekunów i przełożonych.</text:span></text:p>
            <text:p text:style-name="P7"><text:span text:style-name="T2">12. Opowiada o wartości ludzkiego życia i jego świętości.</text:span></text:p>
            <text:p text:style-name="P7"><text:span text:style-name="T2">13. Z pomocą nauczyciela </text:span><text:soft-page-break/><text:span text:style-name="T2">podaje argumenty za prawdą o ochronie życia od poczęcia do naturalnej śmierci.</text:span></text:p>
            <text:p text:style-name="P13"><text:span text:style-name="T2">14. Opowiada o wartości czystości w różnych okresach życia i rozwija pozytywny stosunek do daru płciowości.</text:span></text:p>
            <text:p text:style-name="P7"><text:span text:style-name="T2">15. Opowiada o znaczeniu dóbr materialnych w życiu chrześcijanina.</text:span></text:p>
            <text:p text:style-name="P7"><text:span text:style-name="T2">16. Opowiada o wartości prawdomówności.</text:span></text:p>
            <text:p text:style-name="P7"><text:span text:style-name="T2">17. Opowiada o kłamstwie i oszustwie w kontekście poniżania człowieka.</text:span></text:p>
            <text:p text:style-name="P7"><text:span text:style-name="T2">18. Opowiada o aspektach kradzieży oraz niesprawiedliwości w rozdziale dóbr.</text:span></text:p>
            <text:p text:style-name="P7"><text:span text:style-name="T2">19. Z pomocą nauczyciela opowiada o znaczeniu wierności małżeńskiej.</text:span></text:p>
            <text:p text:style-name="P7"><text:span text:style-name="T2">20. Opowiada o Bogu w Trójcy Świętej.</text:span></text:p>
            <text:p text:style-name="P7" loext:marker-style-name="T2"><text:span text:style-name="T2">21. Opowiada o wartościach. </text:span></text:p>
          </table:table-cell>
          <table:table-cell table:style-name="Tabela2.A1" office:value-type="string">
            <text:p text:style-name="P7"><text:span text:style-name="T2">Uczeń z pomocą nauczyciela:</text:span></text:p>
            <text:p text:style-name="P7"><text:span text:style-name="T2">1. Opowiada o przykazaniach Bożych.</text:span></text:p>
            <text:p text:style-name="P7"><text:span text:style-name="T2">2. Wyjaśnia pojęcia: </text:span><text:span text:style-name="_5f_kursywa"><text:span text:style-name="T2">ateizm</text:span></text:span><text:span text:style-name="T2">, </text:span><text:span text:style-name="_5f_kursywa"><text:span text:style-name="T2">deizm</text:span></text:span><text:span text:style-name="T2">, </text:span><text:span text:style-name="_5f_kursywa"><text:span text:style-name="T2">niewiara</text:span></text:span><text:span text:style-name="T2"> i </text:span><text:span text:style-name="_5f_kursywa"><text:span text:style-name="T2">agnostycyzm</text:span></text:span><text:span text:style-name="T2">.</text:span></text:p>
            <text:p text:style-name="P7"><text:span text:style-name="T2">3. Opowiada o sumieniu.</text:span></text:p>
            <text:p text:style-name="P7"><text:span text:style-name="T2">4. Opowiada o różnicach między dobrem a złem.</text:span></text:p>
            <text:p text:style-name="P7"><text:span text:style-name="T2">5. Opowiada o kulturze bycia w różnych grupach.</text:span></text:p>
            <text:p text:style-name="P7"><text:span text:style-name="T2">6. Ogólnie opisuje zadania wynikające z przykazań Bożych oraz negatywne skutki wykroczeń przeciw nim.</text:span></text:p>
            <text:p text:style-name="P7"><text:span text:style-name="T2">7. Opowiada o znaczeniu modlitwy i pogłębianiu więzi z Bogiem.</text:span></text:p>
            <text:p text:style-name="P7"><text:span text:style-name="T2">8. Ogólnie wyjaśnia pojęcia: </text:span><text:span text:style-name="_5f_kursywa"><text:span text:style-name="T2">zabobon</text:span></text:span><text:span text:style-name="T2">, </text:span><text:span text:style-name="_5f_kursywa"><text:span text:style-name="T2">bałwochwalstwo</text:span></text:span><text:span text:style-name="T2">, </text:span><text:span text:style-name="_5f_kursywa"><text:span text:style-name="T2">wróżbiarstwo</text:span></text:span><text:span text:style-name="T2">, </text:span><text:span text:style-name="_5f_kursywa"><text:span text:style-name="T2">magia</text:span></text:span><text:span text:style-name="T2">.</text:span></text:p>
            <text:p text:style-name="P7"><text:span text:style-name="T2">9. Opowiada, na czym polega szacunek dla imienia Bożego i podaje przykłady wykroczeń przeciwko II przykazaniu.</text:span></text:p>
            <text:p text:style-name="P7"><text:span text:style-name="T2">10. Opowiada o tym, jak przestrzegać III przykazania.</text:span></text:p>
            <text:p text:style-name="P7"><text:span text:style-name="T2">11. Opowiada, na czym polega szacunek wobec rodziców, opiekunów i przełożonych.</text:span></text:p>
            <text:p text:style-name="P7"><text:span text:style-name="T2">12. Opowiada o wartości ludzkiego życia i jego świętości.</text:span></text:p>
            <text:p text:style-name="P7"><text:span text:style-name="T2">13. Opowiada o ochronie życia od poczęcia do naturalnej śmierci.</text:span></text:p>
            <text:p text:style-name="P13"><text:span text:style-name="T2">14. Opowiada o wartości czystości w życiu człowieka.</text:span></text:p>
            <text:p text:style-name="P7"><text:soft-page-break/><text:span text:style-name="T2">15. Opowiada o znaczeniu dóbr materialnych w życiu chrześcijanina.</text:span></text:p>
            <text:p text:style-name="P7"><text:span text:style-name="T2">16. Opowiada o wartości prawdomówności.</text:span></text:p>
            <text:p text:style-name="P7"><text:span text:style-name="T2">17. Opowiada o kłamstwie i oszustwie.</text:span></text:p>
            <text:p text:style-name="P7"><text:span text:style-name="T2">18. Opowiada o grzechu kradzieży oraz niesprawiedliwości w rozdziale dóbr.</text:span></text:p>
            <text:p text:style-name="P7" loext:marker-style-name="T2"><text:span text:style-name="T2">19. Opowiada o znaczeniu wierności małżeńskiej.</text:span></text:p>
          </table:table-cell>
        </table:table-row>
        <text:soft-page-break/>
        <table:table-row table:style-name="Tabela2.5">
          <table:table-cell table:style-name="Tabela2.A1" office:value-type="string">
            <text:p text:style-name="P5" loext:marker-style-name="T2"><text:span text:style-name="_5f_bold"><text:span text:style-name="T2">IV. Duch Święty w Kościele</text:span></text:span></text:p>
          </table:table-cell>
          <table:table-cell table:style-name="Tabela2.A1" office:value-type="string">
            <text:p text:style-name="P7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W kontekście prawdy Bożej o Trójcy Świętej opisuje naturę, sposób obecności i działania Ducha Świętego w Kościele i w życiu chrześcijanina w oparciu o teksty biblijne i nauczanie Kościoła.</text:span></text:p>
            <text:p text:style-name="P7"><text:span text:style-name="T2">2. Opisuje wydarzenie zesłania Ducha Świętego.</text:span></text:p>
            <text:p text:style-name="P7"><text:span text:style-name="T2">3. Wyjaśnia, czym jest Kościół.</text:span></text:p>
            <text:p text:style-name="P7"><text:span text:style-name="T2">4. Opowiada o ruchach charyzmatycznych w Kościele.</text:span></text:p>
            <text:p text:style-name="P7"><text:span text:style-name="T2">5. Wyjaśnia, na czym polega rola Ducha Świętego i Kościoła w zbawieniu człowieka.</text:span></text:p>
            <text:p text:style-name="P7"><text:span text:style-name="T2">6. Wyjaśnia związek wydarzeń biblijnych związanych z Duchem Świętym z życiem chrześcijanina.</text:span></text:p>
            <text:p text:style-name="P7"><text:span text:style-name="T2">7. Uzasadnia religijny wymiar uroczystości Zesłania Ducha Świętego.</text:span></text:p>
            <text:p text:style-name="P7" loext:marker-style-name="T2"><text:span text:style-name="T2">8. Opowiada o osobach nawróconych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isuje naturę, sposób obecności i działania Ducha Świętego w Kościele i w życiu chrześcijanina w oparciu o teksty biblijne i nauczanie Kościoła.</text:span></text:p>
            <text:p text:style-name="P7"><text:span text:style-name="T2">2. Opowiada o wydarzeniu zesłania Ducha Świętego i w tym kontekście wyjaśnia, czym jest Kościół.</text:span></text:p>
            <text:p text:style-name="P7"><text:span text:style-name="T2">3. Opowiada o ruchach charyzmatycznych w Kościele.</text:span></text:p>
            <text:p text:style-name="P7"><text:span text:style-name="T2">4. Opowiada o roli Ducha Świętego i Kościoła w zbawieniu człowieka.</text:span></text:p>
            <text:p text:style-name="P7"><text:span text:style-name="T2">5. Opowiada o religijnym wymiarze uroczystości Zesłania Ducha Świętego.</text:span></text:p>
            <text:p text:style-name="P7" loext:marker-style-name="T2"><text:span text:style-name="T2">6. Podaje przykłady osób nawróconych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obecności i działaniu Ducha Świętego w Kościele i w życiu chrześcijanina.</text:span></text:p>
            <text:p text:style-name="P7"><text:span text:style-name="T2">2. Opowiada o wydarzeniu zesłania Ducha Świętego.</text:span></text:p>
            <text:p text:style-name="P7"><text:span text:style-name="T2">3. Z pomocą nauczyciela opowiada o ruchach charyzmatycznych w Kościele.</text:span></text:p>
            <text:p text:style-name="P7"><text:span text:style-name="T2">4. Z pomocą nauczyciela opowiada o roli Ducha Świętego i Kościoła w zbawieniu człowieka.</text:span></text:p>
            <text:p text:style-name="P7" loext:marker-style-name="T2"><text:span text:style-name="T2">5. Opowiada o uroczystości Zesłania Ducha Świętego.</text:span></text:p>
          </table:table-cell>
          <table:table-cell table:style-name="Tabela2.A1" office:value-type="string">
            <text:p text:style-name="P7"><text:span text:style-name="T2">Uczeń z pomocą nauczyciela:</text:span></text:p>
            <text:p text:style-name="P7"><text:span text:style-name="T2">1. Opowiada o obecności i działaniu Ducha Świętego w Kościele i w życiu chrześcijanina.</text:span></text:p>
            <text:p text:style-name="P7"><text:span text:style-name="T2">2. Opowiada o wydarzeniu zesłania Ducha Świętego.</text:span></text:p>
            <text:p text:style-name="P7"><text:span text:style-name="T2">3. Opowiada o ruchach charyzmatycznych w Kościele.</text:span></text:p>
            <text:p text:style-name="P7"><text:span text:style-name="T2">4. Opowiada o roli Ducha Świętego i Kościoła w zbawieniu człowieka.</text:span></text:p>
            <text:p text:style-name="P7" loext:marker-style-name="T2"><text:span text:style-name="T2">5. Opowiada o uroczystości Zesłania Ducha Świętego.</text:span></text:p>
          </table:table-cell>
        </table:table-row>
        <table:table-row table:style-name="Tabela2.1">
          <table:table-cell table:style-name="Tabela2.A1" office:value-type="string">
            <text:p text:style-name="P5" loext:marker-style-name="T2"><text:span text:style-name="_5f_bold"><text:span text:style-name="T2">V. Paraklet</text:span>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</text:span><text:soft-page-break/><text:span text:style-name="T2">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W kontekście prawdy Bożej o Trójcy Świętej opisuje naturę, sposób obecności i działania Ducha Świętego w Kościele i w życiu chrześcijanina w oparciu o teksty biblijne i </text:span><text:soft-page-break/><text:span text:style-name="T2">nauczanie Kościoła.</text:span></text:p>
            <text:p text:style-name="P7"><text:span text:style-name="T2">2. Wymienia i omawia dary Ducha Świętego i wyjaśnia ich znaczenie w życiu członków Kościoła.</text:span></text:p>
            <text:p text:style-name="P7"><text:span text:style-name="T2">3. Omawia owoce działania Ducha Świętego.</text:span></text:p>
            <text:p text:style-name="P7"><text:span text:style-name="T2">4. Wyjaśnia, czym są charyzmaty Ducha Świętego.</text:span></text:p>
            <text:p text:style-name="P7"><text:span text:style-name="T2">5. Wyjaśnia pojęcie grzechu przeciwko Duchowi Świętemu.</text:span></text:p>
            <text:p text:style-name="P7"><text:span text:style-name="T2">6. Przedstawia najważniejsze sposoby i modlitwy do Ducha Świętego.</text:span></text:p>
            <text:p text:style-name="P7" loext:marker-style-name="T2"><text:span text:style-name="T2">7. Uzasadnia konieczność dalszej formacji chrześcijańskiej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isuje naturę, sposób obecności i działania Ducha Świętego w Kościele i w życiu chrześcijanina w oparciu o teksty biblijne i nauczanie Kościoła.</text:span></text:p>
            <text:p text:style-name="P7"><text:span text:style-name="T2">2. Wymienia i opowiada o darach Ducha Świętego.</text:span></text:p>
            <text:p text:style-name="P7"><text:soft-page-break/><text:span text:style-name="T2">3. Opowiada o owocach działania Ducha Świętego.</text:span></text:p>
            <text:p text:style-name="P7"><text:span text:style-name="T2">4. Opowiada, czym są charyzmaty Ducha Świętego.</text:span></text:p>
            <text:p text:style-name="P7"><text:span text:style-name="T2">5. Opowiada o grzechu przeciwko Duchowi Świętemu.</text:span></text:p>
            <text:p text:style-name="P7"><text:span text:style-name="T2">6. Wymienia najważniejsze sposoby i modlitwy do Ducha Świętego.</text:span></text:p>
            <text:p text:style-name="P7" loext:marker-style-name="T2"><text:span text:style-name="T2">7. Opowiada o konieczności dalszej formacji chrześcijańskiej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obecności i działaniu Ducha Świętego w Kościele i w życiu chrześcijanina.</text:span></text:p>
            <text:p text:style-name="P7"><text:span text:style-name="T2">2. Opowiada o darach Ducha Świętego.</text:span></text:p>
            <text:p text:style-name="P7"><text:span text:style-name="T2">3. Opowiada o owocach Ducha Świętego.</text:span></text:p>
            <text:p text:style-name="P7"><text:soft-page-break/><text:span text:style-name="T2">4. Opowiada, czym są charyzmaty Ducha Świętego.</text:span></text:p>
            <text:p text:style-name="P7"><text:span text:style-name="T2">5. Z pomocą nauczyciela opowiada o grzechu przeciwko Duchowi Świętemu.</text:span></text:p>
            <text:p text:style-name="P7"><text:span text:style-name="T2">6. Wymienia najważniejsze sposoby i modlitwy do Ducha Świętego.</text:span></text:p>
            <text:p text:style-name="P7" loext:marker-style-name="T2"><text:span text:style-name="T2">7. Z pomocą nauczyciela opowiada o konieczności dalszej formacji chrześcijańskiej.</text:span></text:p>
          </table:table-cell>
          <table:table-cell table:style-name="Tabela2.A1" office:value-type="string">
            <text:p text:style-name="P7"><text:span text:style-name="T2">Uczeń z pomocą nauczyciela:</text:span></text:p>
            <text:p text:style-name="P7"><text:span text:style-name="T2">1. Opowiada o obecności i działaniu Ducha Świętego.</text:span></text:p>
            <text:p text:style-name="P7"><text:span text:style-name="T2">2. Opowiada o darach Ducha Świętego.</text:span></text:p>
            <text:p text:style-name="P7"><text:span text:style-name="T2">3. Opowiada o owocach Ducha Świętego.</text:span></text:p>
            <text:p text:style-name="P7"><text:span text:style-name="T2">4. Opowiada, czym są charyzmaty Ducha Świętego.</text:span></text:p>
            <text:p text:style-name="P7"><text:soft-page-break/><text:span text:style-name="T2">5. Wymienia niektóre grzechy przeciwko Duchowi Świętemu.</text:span></text:p>
            <text:p text:style-name="P7"><text:span text:style-name="T2">6. Podaje przykładowe sposoby i modlitwy do Ducha Świętego.</text:span></text:p>
            <text:p text:style-name="P7" loext:marker-style-name="T2"><text:span text:style-name="T2">7. Opowiada o konieczności dalszej formacji chrześcijańskiej.</text:span></text:p>
          </table:table-cell>
        </table:table-row>
        <text:soft-page-break/>
        <table:table-row table:style-name="Tabela2.5">
          <table:table-cell table:style-name="Tabela2.A1" office:value-type="string">
            <text:p text:style-name="P6" loext:marker-style-name="T2"><text:span text:style-name="_5f_bold"><text:span text:style-name="T2">VI. Jezus w historii zbawienia</text:span></text:span></text:p>
          </table:table-cell>
          <table:table-cell table:style-name="Tabela2.A1" office:value-type="string">
            <text:p text:style-name="P12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Przedstawia podstawowe fakty z życia, działalności i nauczania Jezusa Chrystusa w porządku chronologicznym.</text:span></text:p>
            <text:p text:style-name="P7"><text:span text:style-name="T2">2. Wyjaśnia zbawczy sens Wcielenia: od narodzenia Jezusa poprzez Jego działalność i nauczanie oraz mękę, śmierć i zmartwychwstanie.</text:span></text:p>
            <text:p text:style-name="P7"><text:span text:style-name="T2">3. Omawia specyfikę i przesłanie poszczególnych Ewangelii.</text:span></text:p>
            <text:p text:style-name="P7"><text:span text:style-name="T2">4. Wskazuje na skutki wynikające z Wcielenia i Odkupienia dla życia chrześcijanina i każdego człowieka.</text:span></text:p>
            <text:p text:style-name="P7"><text:span text:style-name="T2">5. Podaje zasady i tłumaczy wartość indywidualnej lektury Pisma Świętego.</text:span></text:p>
            <text:p text:style-name="P7"><text:span text:style-name="T2">6. Dokonuje aktualizacji faktów związanych z wybranymi wydarzeniami i postaciami Nowego Testamentu.</text:span></text:p>
            <text:p text:style-name="P7" loext:marker-style-name="T2"><text:span text:style-name="T2">7. Na podstawie dotychczasowej wiedzy przytacza wątki, tematy i postacie biblijne z Nowego Testamentu obecne w literaturze pięknej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Przytacza podstawowe fakty z życia, działalności i nauczania Jezusa Chrystusa w porządku chronologicznym.</text:span></text:p>
            <text:p text:style-name="P7"><text:span text:style-name="T2">2. Omawia zbawczy sens Wcielenia: od narodzenia Jezusa poprzez Jego działalność i nauczanie oraz mękę, śmierć i zmartwychwstanie.</text:span></text:p>
            <text:p text:style-name="P7"><text:span text:style-name="T2">3. Omawia przesłanie poszczególnych Ewangelii.</text:span></text:p>
            <text:p text:style-name="P7"><text:span text:style-name="T2">4. Opowiada o skutkach wynikających z Wcielenia i Odkupienia dla życia chrześcijanina i każdego człowieka.</text:span></text:p>
            <text:p text:style-name="P7"><text:span text:style-name="T2">5. Wymienia zasady i uzasadnia wartość indywidualnej lektury Pisma Świętego.</text:span></text:p>
            <text:p text:style-name="P7"><text:span text:style-name="T2">6. Opowiada o wybranych wydarzeniach i postaciach Nowego Testamentu.</text:span></text:p>
            <text:p text:style-name="P7" loext:marker-style-name="T2"><text:span text:style-name="T2">7. Wymienia wątki, tematy i postacie biblijne z Nowego Testamentu obecne w literaturze pięknej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Przytacza podstawowe fakty z życia, działalności i nauczania Jezusa Chrystusa.</text:span></text:p>
            <text:p text:style-name="P7"><text:span text:style-name="T2">2. Opowiada o zbawczym sensie Wcielenia.</text:span></text:p>
            <text:p text:style-name="P7"><text:span text:style-name="T2">3. Opowiada o poszczególnych Ewangeliach.</text:span></text:p>
            <text:p text:style-name="P7"><text:span text:style-name="T2">4. Opowiada o Wcieleniu i Odkupieniu.</text:span></text:p>
            <text:p text:style-name="P7"><text:span text:style-name="T2">5. Opowiada o wartości indywidualnej lektury Pisma Świętego.</text:span></text:p>
            <text:p text:style-name="P7"><text:span text:style-name="T2">6. Z pomocą nauczyciela opowiada o wybranych wydarzeniach i postaciach Nowego Testamentu.</text:span></text:p>
            <text:p text:style-name="P7" loext:marker-style-name="T2"><text:span text:style-name="T2">7. Z pomocą nauczyciela wymienia wątki, tematy i postacie biblijne z Nowego Testamentu obecne w literaturze pięknej.</text:span></text:p>
          </table:table-cell>
          <table:table-cell table:style-name="Tabela2.A1" office:value-type="string">
            <text:p text:style-name="P7"><text:span text:style-name="T2">Uczeń z pomocą nauczyciela:</text:span></text:p>
            <text:p text:style-name="P7"><text:span text:style-name="T2">1. Przytacza podstawowe fakty z życia, działalności i nauczania Jezusa Chrystusa.</text:span></text:p>
            <text:p text:style-name="P7"><text:span text:style-name="T2">2. Opowiada o poszczególnych Ewangeliach.</text:span></text:p>
            <text:p text:style-name="P7"><text:span text:style-name="T2">3. Opowiada o Wcieleniu i Odkupieniu.</text:span></text:p>
            <text:p text:style-name="P7"><text:span text:style-name="T2">4. Opowiada o wartości indywidualnej lektury Pisma Świętego.</text:span></text:p>
            <text:p text:style-name="P7"><text:span text:style-name="T2">5. Wymienia wybrane wydarzenia i postacie Nowego Testamentu.</text:span></text:p>
            <text:p text:style-name="P7" loext:marker-style-name="T2"><text:span text:style-name="T2">6. Wymienia wątki, tematy i postacie biblijne z Nowego Testamentu obecne w literaturze pięknej.</text:span></text:p>
          </table:table-cell>
        </table:table-row>
        <text:soft-page-break/>
        <table:table-row table:style-name="Tabela2.5">
          <table:table-cell table:style-name="Tabela2.A1" office:value-type="string">
            <text:p text:style-name="P5" loext:marker-style-name="T2"><text:span text:style-name="_5f_bold"><text:span text:style-name="T2">VII. Maryja w historii zbawienia</text:span>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W oparciu o wybrane teksty Starego i Nowego Testamentu charakteryzuje rolę Maryi w dziele zbawczym.</text:span></text:p>
            <text:p text:style-name="P7"><text:span text:style-name="T2">2. Wyjaśnia cztery dogmaty maryjne: </text:span></text:p>
            <text:p text:style-name="P7"><text:span text:style-name="T2">– Boże Macierzyństwo,</text:span></text:p>
            <text:p text:style-name="P7"><text:span text:style-name="T2">– Wieczyste Dziewictwo, </text:span></text:p>
            <text:p text:style-name="P7"><text:span text:style-name="T2">– Niepokalane Poczęcie,</text:span></text:p>
            <text:p text:style-name="P7"><text:span text:style-name="T2">– Wniebowzięcie.</text:span></text:p>
            <text:p text:style-name="P7"><text:span text:style-name="T2">3. Wymienia i opisuje miesiące i święta maryjne.</text:span></text:p>
            <text:p text:style-name="P7"><text:span text:style-name="T2">4. Uzasadnia religijny wymiar uroczystości maryjnych; charakteryzuje istotę kultu Maryi oraz świętych.</text:span></text:p>
            <text:p text:style-name="P7"><text:span text:style-name="T2">5. Na podstawie tekstów biblijnych oraz Tradycji Kościoła wskazuje osoby żyjące modlitwą maryjną oraz formy tej modlitwy.</text:span></text:p>
            <text:p text:style-name="P7" loext:marker-style-name="T2"><text:span text:style-name="T2">6. Formułuje własnymi słowami modlitwę w oparciu o teksty biblijne (maryjne)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W oparciu o wybrane teksty Starego i Nowego Testamentu opowiada o roli Maryi w dziele zbawczym.</text:span></text:p>
            <text:p text:style-name="P7"><text:span text:style-name="T2">2. Z pomocą nauczyciela wyjaśnia cztery dogmaty maryjne: </text:span></text:p>
            <text:p text:style-name="P7"><text:span text:style-name="T2">– Boże Macierzyństwo,</text:span></text:p>
            <text:p text:style-name="P7"><text:span text:style-name="T2">– Wieczyste Dziewictwo,</text:span></text:p>
            <text:p text:style-name="P7"><text:span text:style-name="T2">– Niepokalane Poczęcie,</text:span></text:p>
            <text:p text:style-name="P7"><text:span text:style-name="T2">– Wniebowzięcie.</text:span></text:p>
            <text:p text:style-name="P7"><text:span text:style-name="T2">3. Opowiada o miesiącach i świętach maryjnych.</text:span></text:p>
            <text:p text:style-name="P7"><text:span text:style-name="T2">4. Uzasadnia religijny wymiar uroczystości maryjnych.</text:span></text:p>
            <text:p text:style-name="P7"><text:span text:style-name="T2">5. Wskazuje osoby żyjące modlitwą maryjną oraz wymienia formy tej modlitwy.</text:span></text:p>
            <text:p text:style-name="P7" loext:marker-style-name="T2"><text:span text:style-name="T2">6. Formułuje prostą modlitwę w oparciu o teksty biblijne (maryjne)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roli Maryi w dziele zbawczym.</text:span></text:p>
            <text:p text:style-name="P7"><text:span text:style-name="T2">2. Z pomocą nauczyciela opowiada o czterech dogmatach maryjnych: </text:span></text:p>
            <text:p text:style-name="P7"><text:span text:style-name="T2">– Boże Macierzyństwo,</text:span></text:p>
            <text:p text:style-name="P7"><text:span text:style-name="T2">– Wieczyste Dziewictwo,</text:span></text:p>
            <text:p text:style-name="P7"><text:span text:style-name="T2">– Niepokalane Poczęcie,</text:span></text:p>
            <text:p text:style-name="P7"><text:span text:style-name="T2">– Wniebowzięcie.</text:span></text:p>
            <text:p text:style-name="P7"><text:span text:style-name="T2">3. Opowiada o miesiącach i świętach maryjnych.</text:span></text:p>
            <text:p text:style-name="P7"><text:span text:style-name="T2">4. Opowiada o religijnym wymiarze uroczystości maryjnych.</text:span></text:p>
            <text:p text:style-name="P7"><text:span text:style-name="T2">5. Wymienia osoby żyjące modlitwą maryjną oraz podaje formy tej modlitwy.</text:span></text:p>
            <text:p text:style-name="P7" loext:marker-style-name="T2"><text:span text:style-name="T2">6. Z pomocą nauczyciela formułuje prostą modlitwę w oparciu o teksty biblijne (maryjne).</text:span></text:p>
          </table:table-cell>
          <table:table-cell table:style-name="Tabela2.A1" office:value-type="string">
            <text:p text:style-name="P7"><text:span text:style-name="T2">Uczeń z pomocą nauczyciela:</text:span></text:p>
            <text:p text:style-name="P7"><text:span text:style-name="T2">1. Opowiada o roli Maryi w dziele zbawczym.</text:span></text:p>
            <text:p text:style-name="P7"><text:span text:style-name="T2">2. Wymienia cztery dogmaty maryjne: </text:span></text:p>
            <text:p text:style-name="P7"><text:span text:style-name="T2">– Boże Macierzyństwo,</text:span></text:p>
            <text:p text:style-name="P7"><text:span text:style-name="T2">– Wieczyste Dziewictwo,</text:span></text:p>
            <text:p text:style-name="P7"><text:span text:style-name="T2">– Niepokalane Poczęcie,</text:span></text:p>
            <text:p text:style-name="P7"><text:span text:style-name="T2">– Wniebowzięcie.</text:span></text:p>
            <text:p text:style-name="P7"><text:span text:style-name="T2">3. Opowiada o miesiącach i świętach maryjnych.</text:span></text:p>
            <text:p text:style-name="P7"><text:span text:style-name="T2">4. Opowiada o religijnym wymiarze uroczystości maryjnych.</text:span></text:p>
            <text:p text:style-name="P7"><text:span text:style-name="T2">5. Wymienia osoby żyjące modlitwą maryjną oraz podaje formy tej modlitwy.</text:span></text:p>
            <text:p text:style-name="P7" loext:marker-style-name="T2"><text:span text:style-name="T2">6. Formułuje prostą modlitwę w oparciu o teksty biblijne (maryjne).</text:span></text:p>
          </table:table-cell>
        </table:table-row>
        <table:table-row table:style-name="Tabela2.1">
          <table:table-cell table:style-name="Tabela2.A9" office:value-type="string">
            <text:p text:style-name="P5" loext:marker-style-name="T2"><text:span text:style-name="_5f_bold"><text:span text:style-name="T2">VIII. Duch Święty działa w Kościele</text:span>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Na podstawie poznawanych dziejów Kościoła wskazuje na ciągłość działania Boga w dziejach świata i każdego człowieka oraz uzasadnia, że historia Kościoła jest świadectwem prowadzenia ludzi do zbawienia.</text:span></text:p>
            <text:p text:style-name="P7"><text:span text:style-name="T2">2. Przedstawia </text:span><text:soft-page-break/><text:span text:style-name="T2">chrześcijaństwo czasów jagiellońskich (św. Jadwiga).</text:span></text:p>
            <text:p text:style-name="P7"><text:span text:style-name="T2">3. Przedstawia rolę Kościoła w nauce i sztuce renesansu europejskiego.</text:span></text:p>
            <text:p text:style-name="P7"><text:span text:style-name="T2">4. Omawia działalność Kościoła w XVI i XVII w. na przykładzie św. Franciszka Ksawerego i św. Wincentego a Paulo.</text:span></text:p>
            <text:p text:style-name="P7"><text:span text:style-name="T2">5. Opowiada ogólnie o życiu i działalności św. Franciszka Ksawerego i św. Ignacego Loyoli oraz o znaczeniu zakonu jezuitów.</text:span></text:p>
            <text:p text:style-name="P7"><text:span text:style-name="T2">6. Wymienia główne Kościoły protestanckie i wskazuje na najistotniejsze różnice między protestantyzmem a Kościołem katolickim; potrafi nazwać Kościoły protestanckie w swojej okolicy.</text:span></text:p>
            <text:p text:style-name="P7"><text:span text:style-name="T2">7. Omawia ogólnie przyczyny zwołania i postanowienia Soboru Trydenckiego (osoba Marcina Lutra, reformacja i odpowiedź Kościoła, działalność św. </text:span><text:span text:style-name="T3">Karola Boromeusza</text:span><text:span text:style-name="T2">).</text:span></text:p>
            <text:p text:style-name="P7"><text:span text:style-name="T2">8. Wyjaśnia pojęcia: </text:span><text:span text:style-name="_5f_kursywa"><text:span text:style-name="T2">ekumenizm</text:span></text:span><text:span text:style-name="T2">, </text:span><text:span text:style-name="_5f_kursywa"><text:span text:style-name="T2">Państwo Kościelne</text:span></text:span><text:span text:style-name="T3">, </text:span><text:span text:style-name="_5f_kursywa"><text:span text:style-name="T2">Watykan</text:span></text:span><text:span text:style-name="T2">.</text:span></text:p>
            <text:p text:style-name="P7"><text:span text:style-name="T2">9. Przedstawia znaczenie Kościoła dla rozwoju szkolnictwa w Polsce </text:span><text:soft-page-break/><text:span text:style-name="T2">XVI–XVIII w.</text:span></text:p>
            <text:p text:style-name="P7" loext:marker-style-name="T2"><text:span text:style-name="T2">10. Charakteryzuje działania na rzecz jedności Kościoła i tolerancji religijnej; uzasadnia, że Polska była krajem tolerancji religijnej; przedstawia znaczenie Unii brzeskiej; prezentuje wybrane sylwetki świętych polskich (np. św. Andrzeja Boboli)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Na podstawie poznawanych dziejów Kościoła opowiada o ciągłości działania Boga w dziejach świata i każdego człowieka oraz uzasadnia, że historia Kościoła jest świadectwem prowadzenia ludzi do zbawienia.</text:span></text:p>
            <text:p text:style-name="P7"><text:span text:style-name="T2">2. Opowiada o chrześcijaństwie czasów </text:span><text:soft-page-break/><text:span text:style-name="T2">jagiellońskich (św. Jadwiga).</text:span></text:p>
            <text:p text:style-name="P7"><text:span text:style-name="T2">3. Opowiada o roli Kościoła w nauce i sztuce renesansu europejskiego.</text:span></text:p>
            <text:p text:style-name="P7"><text:span text:style-name="T2">4. Opowiada o działalności Kościoła w XVI i XVII w. na przykładzie św. Franciszka Ksawerego i św. Wincentego a Paulo.</text:span></text:p>
            <text:p text:style-name="P7"><text:span text:style-name="T2">5. Opowiada ogólnie o życiu i działalności św. Franciszka Ksawerego oraz św. Ignacego Loyoli.</text:span></text:p>
            <text:p text:style-name="P7"><text:span text:style-name="T2">6. Wymienia główne Kościoły protestanckie i opowiada o najistotniejszych różnicach między protestantyzmem a Kościołem katolickim.</text:span></text:p>
            <text:p text:style-name="P7"><text:span text:style-name="T2">7. Omawia przyczyny reformacji i kontrreformacji w Kościele.</text:span></text:p>
            <text:p text:style-name="P7"><text:span text:style-name="T2">8. Wyjaśnia pojęcia: </text:span><text:span text:style-name="_5f_kursywa"><text:span text:style-name="T2">ekumenizm</text:span></text:span><text:span text:style-name="T2">, </text:span><text:span text:style-name="_5f_kursywa"><text:span text:style-name="T2">Państwo Kościelne</text:span></text:span><text:span text:style-name="T3">, </text:span><text:span text:style-name="_5f_kursywa"><text:span text:style-name="T2">Watykan</text:span></text:span><text:span text:style-name="T2">.</text:span></text:p>
            <text:p text:style-name="P7"><text:span text:style-name="T2">9. Opowiada o znaczeniu Kościoła dla rozwoju szkolnictwa w Polsce XVI–XVIII w.</text:span></text:p>
            <text:p text:style-name="P7" loext:marker-style-name="T2"><text:span text:style-name="T2">10. Opowiada o tolerancji religijnej i o Unii brzeskiej; uzasadnia, że Polska była krajem tolerancji religijnej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ciągłości działania Boga w dziejach świata i każdego człowieka.</text:span></text:p>
            <text:p text:style-name="P7"><text:span text:style-name="T2">2. Opowiada o św. Jadwidze Królowej.</text:span></text:p>
            <text:p text:style-name="P7"><text:span text:style-name="T2">3. Opowiada o epoce renesansu.</text:span></text:p>
            <text:p text:style-name="P7"><text:span text:style-name="T2">4. Opowiada o działalności św. Franciszka Ksawerego, św. Wincentego a Paulo oraz św. Ignacego Loyoli.</text:span></text:p>
            <text:p text:style-name="P7"><text:span text:style-name="T2">5. Opowiada o najistotniejszych </text:span><text:soft-page-break/><text:span text:style-name="T2">różnicach między protestantyzmem a Kościołem katolickim.</text:span></text:p>
            <text:p text:style-name="P7"><text:span text:style-name="T2">6. Opowiada o przyczynach reformacji i kontrreformacji w Kościele.</text:span></text:p>
            <text:p text:style-name="P7"><text:span text:style-name="T2">7. Opowiada o ekumenizmie, </text:span><text:span text:style-name="T3">Państwie Kościelnym, Watykanie</text:span><text:span text:style-name="T2">.</text:span></text:p>
            <text:p text:style-name="P7"><text:span text:style-name="T2">8. Z pomocą nauczyciela opowiada o znaczeniu Kościoła dla rozwoju szkolnictwa w Polsce XVI–XVIII w.</text:span></text:p>
            <text:p text:style-name="P7" loext:marker-style-name="T2"><text:span text:style-name="T2">9. Z pomocą nauczyciela opowiada o tolerancji religijnej, o Unii brzeskiej, o Polsce jako kraju tolerancji religijnej.</text:span></text:p>
          </table:table-cell>
          <table:table-cell table:style-name="Tabela2.A1" office:value-type="string">
            <text:p text:style-name="P7"><text:span text:style-name="T2">Uczeń z pomocą nauczyciela:</text:span></text:p>
            <text:p text:style-name="P7"><text:span text:style-name="T2">1. Opowiada o ciągłości działania Boga w dziejach świata i każdego człowieka.</text:span></text:p>
            <text:p text:style-name="P7"><text:span text:style-name="T2">2. Opowiada o św. Jadwidze Królowej.</text:span></text:p>
            <text:p text:style-name="P7"><text:span text:style-name="T2">3. Opowiada o epoce renesansu.</text:span></text:p>
            <text:p text:style-name="P7"><text:span text:style-name="T2">4. Opowiada o działalności św. Franciszka Ksawerego, św. Wincentego a Paulo oraz św. Ignacego Loyoli.</text:span></text:p>
            <text:p text:style-name="P7"><text:span text:style-name="T2">5. Opowiada o najistotniejszych </text:span><text:soft-page-break/><text:span text:style-name="T2">różnicach między protestantyzmem a Kościołem katolickim.</text:span></text:p>
            <text:p text:style-name="P7"><text:span text:style-name="T2">6. Opowiada o przyczynach reformacji i kontrreformacji w Kościele.</text:span></text:p>
            <text:p text:style-name="P7"><text:span text:style-name="T2">7. Opowiada o ekumenizmie, </text:span><text:span text:style-name="T3">Państwie Kościelnym, Watykanie</text:span><text:span text:style-name="T2">.</text:span></text:p>
            <text:p text:style-name="P7"><text:span text:style-name="T2">8. Opowiada o Kościele i szkolnictwie w Polsce XVI–XVIII w.</text:span></text:p>
            <text:p text:style-name="P7" loext:marker-style-name="T2"><text:span text:style-name="T2">9. Opowiada o Polsce jako kraju tolerancji religijnej.</text:span></text:p>
          </table:table-cell>
        </table:table-row>
        <table:table-row table:style-name="Tabela2.1">
          <table:table-cell table:style-name="Tabela2.A1" office:value-type="string">
            <text:p text:style-name="P5" loext:marker-style-name="T2"><text:span text:style-name="_5f_bold"><text:span text:style-name="T2">IX. Chcę żyć Ewangelią</text:span></text:span></text:p>
          </table:table-cell>
          <table:table-cell table:style-name="Tabela2.A1" office:value-type="string">
            <text:p text:style-name="P11"><text:span text:style-name="T2">Uczeń:</text:span></text:p>
            <text:p text:style-name="P11"><text:span text:style-name="T2">1. Posiada wiedzę i umiejętności, które są wynikiem samodzielnej i dodatkowej pracy.</text:span></text:p>
            <text:p text:style-name="P11"><text:span text:style-name="T2">2. Spełnił kryteria na ocenę bardzo dobrą.</text:span></text:p>
            <text:p text:style-name="P7"><text:span text:style-name="T2">3. Wykorzystuje dodatkowe wiadomości w praktyce.</text:span></text:p>
            <text:p text:style-name="P7" loext:marker-style-name="T2"><text:span text:style-name="T2">4. Dzieli się swoją wiedzą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Wskazuje na skutki wynikające z Wcielenia i Odkupienia dla życia chrześcijanina i każdego człowieka.</text:span></text:p>
            <text:p text:style-name="P7"><text:span text:style-name="T2">2. Omawia nauczanie Jezusa Chrystusa dotyczące kształtowania życia chrześcijanina.</text:span></text:p>
            <text:p text:style-name="P7"><text:span text:style-name="T2">3. Omawia rady ewangeliczne oraz cnoty kardynalne jako wskazania dla każdego chrześcijanina.</text:span></text:p>
            <text:p text:style-name="P7"><text:span text:style-name="T2">4. Wyjaśnia pojęcia: </text:span><text:span text:style-name="_5f_kursywa"><text:span text:style-name="T2">przykazanie miłości</text:span></text:span><text:span text:style-name="T2">, </text:span><text:span text:style-name="_5f_kursywa"><text:span text:style-name="T2">miłosierdzie</text:span></text:span><text:span text:style-name="T2">, </text:span><text:span text:style-name="_5f_kursywa"><text:span text:style-name="T2">rady ewangeliczne</text:span></text:span><text:span text:style-name="T2">, </text:span><text:span text:style-name="_5f_kursywa"><text:span text:style-name="T2">błogosławieństwa</text:span></text:span><text:span text:style-name="T2">, </text:span><text:span text:style-name="_5f_kursywa"><text:span text:style-name="T2">cnoty</text:span></text:span><text:span text:style-name="T2">, </text:span><text:span text:style-name="_5f_kursywa"><text:span text:style-name="T2">życie konsekrowane</text:span></text:span><text:span text:style-name="T2">.</text:span></text:p>
            <text:p text:style-name="P7"><text:span text:style-name="T2">5. Podaje właściwe motywy przyjęcia sakramentu bierzmowania jako dopełnienia chrztu.</text:span></text:p>
            <text:p text:style-name="P7"><text:span text:style-name="T2">6. Uzasadnia konieczność dalszej formacji chrześcijańskiej.</text:span></text:p>
            <text:p text:style-name="P7" loext:marker-style-name="T2"><text:soft-page-break/><text:span text:style-name="T2">7. Uzasadnia znaczenie modlitwy w codziennym życiu chrześcijanina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skutkach wynikających z Wcielenia i Odkupienia dla życia chrześcijanina.</text:span></text:p>
            <text:p text:style-name="P7"><text:span text:style-name="T2">2. Opowiada o nauczaniu Jezusa Chrystusa dotyczącym kształtowania życia chrześcijanina.</text:span></text:p>
            <text:p text:style-name="P7"><text:span text:style-name="T2">3. Opowiada o radach ewangelicznych oraz o cnotach kardynalnych.</text:span></text:p>
            <text:p text:style-name="P7"><text:span text:style-name="T2">4. Wyjaśnia pojęcia: </text:span><text:span text:style-name="_5f_kursywa"><text:span text:style-name="T2">przykazanie miłości</text:span></text:span><text:span text:style-name="T2">, </text:span><text:span text:style-name="_5f_kursywa"><text:span text:style-name="T2">miłosierdzie</text:span></text:span><text:span text:style-name="T2">, </text:span><text:span text:style-name="_5f_kursywa"><text:span text:style-name="T2">rady ewangeliczne</text:span></text:span><text:span text:style-name="T2">, </text:span><text:span text:style-name="_5f_kursywa"><text:span text:style-name="T2">błogosławieństwa</text:span></text:span><text:span text:style-name="T2">, </text:span><text:span text:style-name="_5f_kursywa"><text:span text:style-name="T2">cnoty</text:span></text:span><text:span text:style-name="T2">, </text:span><text:span text:style-name="_5f_kursywa"><text:span text:style-name="T2">życie konsekrowane</text:span></text:span><text:span text:style-name="T2">.</text:span></text:p>
            <text:p text:style-name="P7"><text:span text:style-name="T2">5. Opowiada o właściwych motywach przyjęcia sakramentu bierzmowania.</text:span></text:p>
            <text:p text:style-name="P7"><text:span text:style-name="T2">6. Opowiada o formacji chrześcijańskiej.</text:span></text:p>
            <text:p text:style-name="P7" loext:marker-style-name="T2"><text:span text:style-name="T2">7. Opowiada o modlitwie w codziennym życiu chrześcijanina.</text:span></text:p>
          </table:table-cell>
          <table:table-cell table:style-name="Tabela2.A1" office:value-type="string">
            <text:p text:style-name="P7"><text:span text:style-name="T2">Uczeń:</text:span></text:p>
            <text:p text:style-name="P7"><text:span text:style-name="T2">1. Opowiada o skutkach wynikających z Wcielenia i Odkupienia dla życia chrześcijanina.</text:span></text:p>
            <text:p text:style-name="P7"><text:span text:style-name="T2">2. Opowiada o nauczaniu Jezusa Chrystusa.</text:span></text:p>
            <text:p text:style-name="P7"><text:span text:style-name="T2">3. Wymienia rady ewangeliczne oraz cnoty kardynalne.</text:span></text:p>
            <text:p text:style-name="P7"><text:span text:style-name="T2">4. Opowiada o przykazaniu miłości, miłosierdziu, błogosławieństwach i życiu konsekrowanym.</text:span></text:p>
            <text:p text:style-name="P7"><text:span text:style-name="T2">5. Opowiada o sakramencie bierzmowania.</text:span></text:p>
            <text:p text:style-name="P7" loext:marker-style-name="T2"><text:span text:style-name="T2">6. Opowiada o modlitwie i formacji chrześcijańskiej.</text:span></text:p>
          </table:table-cell>
          <table:table-cell table:style-name="Tabela2.A1" office:value-type="string">
            <text:p text:style-name="P7"><text:span text:style-name="T2">Uczeń z pomocą nauczyciela:</text:span></text:p>
            <text:p text:style-name="P7"><text:span text:style-name="T2">1. Opowiada o skutkach wynikających z Wcielenia i Odkupienia dla życia chrześcijanina.</text:span></text:p>
            <text:p text:style-name="P7"><text:span text:style-name="T2">2. Opowiada o nauczaniu Jezusa Chrystusa.</text:span></text:p>
            <text:p text:style-name="P7"><text:span text:style-name="T2">3. Wymienia rady ewangeliczne oraz cnoty kardynalne.</text:span></text:p>
            <text:p text:style-name="P7"><text:span text:style-name="T2">4. Opowiada o przykazaniu miłości, miłosierdziu, błogosławieństwach i życiu konsekrowanym.</text:span></text:p>
            <text:p text:style-name="P7"><text:span text:style-name="T2">5. Opowiada o sakramencie bierzmowania.</text:span></text:p>
            <text:p text:style-name="P7" loext:marker-style-name="T2"><text:span text:style-name="T2">6. Opowiada o modlitwie i formacji chrześcijańskiej.</text:span></text:p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cm" fo:margin-bottom="0.3cm" style:contextual-spacing="false" fo:text-align="center" style:justify-single-word="false" fo:hyphenation-ladder-count="no-limit" fo:text-indent="0cm" style:auto-text-indent="false" fo:break-before="page" fo:keep-with-next="always">
        <style:tab-stops>
          <style:tab-stop style:position="0.762cm"/>
          <style:tab-stop style:position="1.501cm"/>
        </style:tab-stops>
      </style:paragraph-properties>
      <style:text-properties style:font-name="Cambria" fo:font-family="Cambria" style:font-family-generic="roman" style:font-pitch="variable" fo:font-size="14pt" fo:font-weight="bold" style:font-size-asian="14pt" style:font-weight-asian="bold" style:font-name-complex="Cambria1" style:font-family-complex="Cambria" style:font-family-generic-complex="system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asian="Times New Roman" style:font-family-asian="'Times New Roman'" style:font-family-generic-asian="system" style:font-pitch-asian="variable" style:language-asian="ar" style:country-asian="SA" style:font-name-complex="Calibri" style:font-family-complex="Calibri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t1a" style:family="paragraph" style:parent-style-name="Standard">
      <style:paragraph-properties fo:margin-left="0.3cm" fo:text-indent="-0.3cm" style:auto-text-indent="false"/>
      <style:text-properties fo:font-size="9pt" style:font-size-asian="9pt" style:font-size-complex="9pt"/>
    </style:style>
    <style:style style:name="_5f_bold" style:display-name="_bold" style:family="text">
      <style:text-properties style:use-window-font-color="true" loext:opacity="0%" fo:font-weight="bold" style:font-weight-asian="bold" style:font-weight-complex="bold"/>
    </style:style>
    <style:style style:name="_5f_kursywa" style:display-name="_kursywa" style:family="text">
      <style:text-properties style:use-window-font-color="true" loext:opacity="0%"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P2" style:family="paragraph" style:parent-style-name="Footer">
      <style:paragraph-properties fo:text-align="start" style:justify-single-word="false">
        <style:tab-stops>
          <style:tab-stop style:position="4.087cm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1.251cm" fo:margin-left="2cm" fo:margin-right="2cm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4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Converted7" style:page-layout-name="Mpm2" draw:style-name="Mdp1">
      <style:footer>
        <text:p text:style-name="MP1"><text:page-number text:select-page="current">1</text:page-number></text:p>
      </style:footer>
      <style:footer-left>
        <text:p text:style-name="MP2"><text:page-number text:select-page="current">1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01T14:50:36.342000000</meta:creation-date>
    <dc:date>2026-09-01T14:51:35.935000000</dc:date>
    <meta:editing-duration>PT59S</meta:editing-duration>
    <meta:editing-cycles>1</meta:editing-cycles>
    <meta:document-statistic meta:table-count="1" meta:image-count="0" meta:object-count="0" meta:page-count="12" meta:paragraph-count="443" meta:word-count="3686" meta:character-count="25963" meta:non-whitespace-character-count="22700"/>
    <meta:generator>LibreOffice/24.2.4.2$Windows_X86_64 LibreOffice_project/51a6219feb6075d9a4c46691dcfe0cd9c4fff3c2</meta:generator>
  </office:meta>
</office:document-meta>
</file>