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ela2" style:family="table">
      <style:table-properties style:width="25.691cm" fo:margin-top="0cm" fo:margin-bottom="0cm" table:align="right" style:writing-mode="page"/>
    </style:style>
    <style:style style:name="Tabela2.A" style:family="table-column">
      <style:table-column-properties style:column-width="3.951cm"/>
    </style:style>
    <style:style style:name="Tabela2.C" style:family="table-column">
      <style:table-column-properties style:column-width="4.459cm"/>
    </style:style>
    <style:style style:name="Tabela2.D" style:family="table-column">
      <style:table-column-properties style:column-width="4.729cm"/>
    </style:style>
    <style:style style:name="Tabela2.E" style:family="table-column">
      <style:table-column-properties style:column-width="5.399cm"/>
    </style:style>
    <style:style style:name="Tabela2.F" style:family="table-column">
      <style:table-column-properties style:column-width="3.201cm"/>
    </style:style>
    <style:style style:name="Tabela2.1" style:family="table-row">
      <style:table-row-properties style:min-row-height="0.27cm" fo:keep-together="auto"/>
    </style:style>
    <style:style style:name="Tabela2.A1" style:family="table-cell">
      <style:table-cell-properties fo:padding-left="0.191cm" fo:padding-right="0.191cm" fo:padding-top="0cm" fo:padding-bottom="0cm" fo:border="0.5pt solid #000000"/>
    </style:style>
    <style:style style:name="Tabela2.2" style:family="table-row">
      <style:table-row-properties style:min-row-height="0.106cm" fo:keep-together="auto"/>
    </style:style>
    <style:style style:name="Tabela2.A2" style:family="table-cell">
      <style:table-cell-properties fo:padding-left="0.079cm" fo:padding-right="0.079cm" fo:padding-top="0.15cm" fo:padding-bottom="0.15cm" fo:border="0.25pt solid #000000"/>
    </style:style>
    <style:style style:name="Tabela2.A9" style:family="table-cell">
      <style:table-cell-properties fo:background-color="transparent" fo:padding-left="0.079cm" fo:padding-right="0.079cm" fo:padding-top="0.15cm" fo:padding-bottom="0.15cm" fo:border="0.25pt solid #000000">
        <style:background-image/>
      </style:table-cell-properties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text-properties officeooo:paragraph-rsid="0001cc22"/>
    </style:style>
    <style:style style:name="P3" style:family="paragraph" style:parent-style-name="_5f_punkt_5f_półpauza_5f_2">
      <style:paragraph-properties fo:margin-left="0cm" fo:text-indent="0cm" style:auto-text-indent="false"/>
      <style:text-properties officeooo:paragraph-rsid="0001cc22"/>
    </style:style>
    <style:style style:name="P4" style:family="paragraph" style:parent-style-name="Standard">
      <style:paragraph-properties fo:text-align="center" style:justify-single-word="false" fo:text-indent="0cm" style:auto-text-indent="false"/>
      <style:text-properties officeooo:paragraph-rsid="0001cc22"/>
    </style:style>
    <style:style style:name="P5" style:family="paragraph" style:parent-style-name="Standard">
      <style:paragraph-properties fo:text-align="start" style:justify-single-word="false" fo:hyphenation-ladder-count="no-limit" fo:text-indent="0cm" style:auto-text-indent="false" style:snap-to-layout-grid="false"/>
      <style:text-properties officeooo:paragraph-rsid="0001cc22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left="0.3cm" fo:text-align="start" style:justify-single-word="false" fo:text-indent="-0.3cm" style:auto-text-indent="false"/>
      <style:text-properties officeooo:paragraph-rsid="0001cc22"/>
    </style:style>
    <style:style style:name="P7" style:family="paragraph" style:parent-style-name="Standard">
      <style:paragraph-properties fo:margin-left="0.3cm" fo:text-align="start" style:justify-single-word="false" fo:text-indent="-0.3cm" style:auto-text-indent="false"/>
      <style:text-properties officeooo:paragraph-rsid="0001cc22" style:font-size-complex="9pt"/>
    </style:style>
    <style:style style:name="P8" style:family="paragraph" style:parent-style-name="Standard">
      <style:paragraph-properties fo:text-align="start" style:justify-single-word="false" fo:text-indent="0cm" style:auto-text-indent="false"/>
      <style:text-properties officeooo:paragraph-rsid="0001cc22" style:font-size-complex="9pt"/>
    </style:style>
    <style:style style:name="P9" style:family="paragraph" style:parent-style-name="Standard">
      <style:paragraph-properties fo:margin-left="0.3cm" fo:text-align="start" style:justify-single-word="false" fo:text-indent="-0.3cm" style:auto-text-indent="false">
        <style:tab-stops/>
      </style:paragraph-properties>
      <style:text-properties officeooo:paragraph-rsid="0001cc22" style:font-size-complex="9pt"/>
    </style:style>
    <style:style style:name="P10" style:family="paragraph" style:parent-style-name="Standard">
      <style:paragraph-properties fo:margin-left="0.3cm" fo:text-align="start" style:justify-single-word="false" fo:text-indent="-0.3cm" style:auto-text-indent="false"/>
      <style:text-properties officeooo:paragraph-rsid="0001cc22"/>
    </style:style>
    <style:style style:name="P11" style:family="paragraph" style:parent-style-name="Heading_20_1" style:master-page-name="Converted3">
      <style:paragraph-properties style:page-number="auto"/>
      <style:text-properties officeooo:paragraph-rsid="0001cc22"/>
    </style:style>
    <style:style style:name="T1" style:family="text">
      <style:text-properties style:font-size-complex="9pt"/>
    </style:style>
    <style:style style:name="T2" style:family="text">
      <style:text-properties officeooo:rsid="0001cc22"/>
    </style:style>
    <style:style style:name="T3" style:family="text">
      <style:text-properties officeooo:rsid="00028886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1" text:outline-level="1"><text:span text:style-name="T2">Wymagania edukacyjne </text:span><text:span text:style-name="T3">z religii</text:span><text:bookmark-start text:name="_Toc84932409"/><text:bookmark-start text:name="_Toc84932745"/><text:bookmark-start text:name="_Toc112754945"/><text:line-break/>dla klasy trzeciej szkoły podstawowej<text:bookmark-end text:name="_Toc84932409"/><text:bookmark-end text:name="_Toc84932745"/><text:bookmark-end text:name="_Toc112754945"/></text:h>
      <text:p text:style-name="P2"/>
      <table:table table:name="Tabela2" table:style-name="Tabela2">
        <table:table-column table:style-name="Tabela2.A" table:number-columns-repeated="2"/>
        <table:table-column table:style-name="Tabela2.C"/>
        <table:table-column table:style-name="Tabela2.D"/>
        <table:table-column table:style-name="Tabela2.E"/>
        <table:table-column table:style-name="Tabela2.F"/>
        <table:table-row table:style-name="Tabela2.1">
          <table:table-cell table:style-name="Tabela2.A1" office:value-type="string">
            <text:p text:style-name="P4"><text:span text:style-name="_5f_bold">Rozdział</text:span></text:p>
          </table:table-cell>
          <table:table-cell table:style-name="Tabela2.A1" office:value-type="string">
            <text:p text:style-name="P4"><text:span text:style-name="_5f_bold">Celujący</text:span></text:p>
          </table:table-cell>
          <table:table-cell table:style-name="Tabela2.A1" office:value-type="string">
            <text:p text:style-name="P4"><text:span text:style-name="_5f_bold">Bardzo dobry</text:span></text:p>
          </table:table-cell>
          <table:table-cell table:style-name="Tabela2.A1" office:value-type="string">
            <text:p text:style-name="P4"><text:span text:style-name="_5f_bold">Dobry</text:span></text:p>
          </table:table-cell>
          <table:table-cell table:style-name="Tabela2.A1" office:value-type="string">
            <text:p text:style-name="P4"><text:span text:style-name="_5f_bold">Dostateczny</text:span></text:p>
          </table:table-cell>
          <table:table-cell table:style-name="Tabela2.A1" office:value-type="string">
            <text:p text:style-name="P4"><text:span text:style-name="_5f_bold">Dopuszczający</text:span></text:p>
          </table:table-cell>
        </table:table-row>
        <table:table-row table:style-name="Tabela2.2">
          <table:table-cell table:style-name="Tabela2.A2" office:value-type="string">
            <text:p text:style-name="P5"><text:span text:style-name="_5f_bold">I. Jezus nas zaprasza</text:span></text:p>
          </table:table-cell>
          <table:table-cell table:style-name="Tabela2.A2" office:value-type="string">
            <text:p text:style-name="P7">Uczeń:</text:p>
            <text:p text:style-name="P7">1.<text:tab/>Opanował zakres materiału przewidziany podstawą programową, co oznacza, że spełnia wymagania na ocenę bardzo dobrą oraz twórczo rozwija własne zainteresowania i zdolności.</text:p>
            <text:p text:style-name="P7">2.<text:tab/>Wykazuje się znaczną samodzielnością w zakresie wnioskowania, analizowania i interpretowania omawianych zagadnień religijnych.</text:p>
            <text:p text:style-name="P7">3.<text:tab/>Aktywnie posługuje się zdobytą wiedzą.</text:p>
            <text:p text:style-name="P6" loext:marker-style-name="T1"><text:span text:style-name="T1">4.<text:tab/>Wykorzystuje </text:span><text:soft-page-break/><text:span text:style-name="T1">dodatkowe wiadomości w praktyce.</text:span></text:p>
          </table:table-cell>
          <table:table-cell table:style-name="Tabela2.A2" office:value-type="string">
            <text:p text:style-name="P7">Uczeń:</text:p>
            <text:p text:style-name="P7">1.<text:tab/>Wyjaśnia znaczenie Komunii Świętej i spowiedzi.</text:p>
            <text:p text:style-name="P7">2.<text:tab/>Wymienia świętych, którzy są wzorami modlitwy.</text:p>
            <text:p text:style-name="P7">3.<text:tab/>Wskazuje, w czym może naśladować postaci biblijne i świętych.</text:p>
            <text:p text:style-name="P7">4.<text:tab/>Identyfikuje autorów poznanych modlitw starotestamentalnych.</text:p>
            <text:p text:style-name="P7">5.<text:tab/>Opowiada o Maryi jako o Niepokalanej.</text:p>
            <text:p text:style-name="P7">6.<text:tab/>Wyjaśnia, w czym można naśladować patrona klasy trzeciej – św. Stanisława Kostkę.</text:p>
            <text:p text:style-name="P7">7.<text:tab/>Wymienia różnice między chlebem powszednim a Chlebem Eucharystycznym.</text:p>
            <text:p text:style-name="P6"><text:span text:style-name="T1">8.<text:tab/>Wyjaśnia, że </text:span><text:soft-page-break/><text:span text:style-name="T1">Eucharystia jest najdoskonalszą formą modlitwy liturgicznej.</text:span></text:p>
            <text:p text:style-name="P8" loext:marker-style-name="T1"/>
          </table:table-cell>
          <table:table-cell table:style-name="Tabela2.A2" office:value-type="string">
            <text:p text:style-name="P7">Uczeń:</text:p>
            <text:p text:style-name="P7">1.<text:tab/>Opowiada o znaczeniu Komunii Świętej i spowiedzi.</text:p>
            <text:p text:style-name="P7">2.<text:tab/>Opowiada o świętych i postaciach Starego Testamentu.</text:p>
            <text:p text:style-name="P7">3. Wskazuje, w czym może naśladować Maryję.</text:p>
            <text:p text:style-name="P7">4.<text:tab/>Opisuje życie św. Stanisława Kostki – patrona roku.</text:p>
            <text:p text:style-name="P7">5.<text:tab/>Wymienia różnice między chlebem powszednim a Chlebem Eucharystycznym.</text:p>
            <text:p text:style-name="P6" loext:marker-style-name="T1"><text:span text:style-name="T1">6.<text:tab/>Opowiada, że Eucharystia jest najdoskonalszą formą modlitwy liturgicznej.</text:span></text:p>
          </table:table-cell>
          <table:table-cell table:style-name="Tabela2.A2" office:value-type="string">
            <text:p text:style-name="P7">Uczeń:</text:p>
            <text:p text:style-name="P7">1.<text:tab/>Opowiada o Komunii Świętej i spowiedzi.</text:p>
            <text:p text:style-name="P7">2.<text:tab/>Podaje przykłady świętych i postaci Starego Testamentu.</text:p>
            <text:p text:style-name="P7">3. Wymienia przykłady naśladowania Maryi.</text:p>
            <text:p text:style-name="P7">4.<text:tab/>Opowiada o patronie klasy trzeciej – św. Stanisławie Kostce.</text:p>
            <text:p text:style-name="P7">5.<text:tab/>Opowiada o chlebie powszednim i Chlebie Eucharystycznym.</text:p>
            <text:p text:style-name="P6" loext:marker-style-name="T1"><text:span text:style-name="T1">6.<text:tab/>Wskazuje, że Eucharystia jest najdoskonalszą formą modlitwy liturgicznej.</text:span></text:p>
          </table:table-cell>
          <table:table-cell table:style-name="Tabela2.A2" office:value-type="string">
            <text:p text:style-name="P7">Uczeń z pomocą nauczyciela:</text:p>
            <text:p text:style-name="P7">1.<text:tab/>Opowiada o Komunii Świętej i spowiedzi.</text:p>
            <text:p text:style-name="P7">2.<text:tab/>Wymienia przykłady świętych i postaci Starego Testamentu.</text:p>
            <text:p text:style-name="P7">3. Opowiada o Maryi.</text:p>
            <text:p text:style-name="P7">4.<text:tab/>Opowiada o patronie klasy trzeciej – św. Stanisławie Kostce.</text:p>
            <text:p text:style-name="P7">5.<text:tab/>Opowiada o chlebie powszednim i <text:soft-page-break/>Chlebie Eucharystycznym.</text:p>
            <text:p text:style-name="P6" loext:marker-style-name="T1"><text:span text:style-name="T1">6.<text:tab/>Wskazuje, że Eucharystia jest najdoskonalszą formą modlitwy liturgicznej.</text:span></text:p>
          </table:table-cell>
        </table:table-row>
        <table:table-row table:style-name="Tabela2.2">
          <table:table-cell table:style-name="Tabela2.A2" office:value-type="string">
            <text:p text:style-name="P5"><text:span text:style-name="_5f_bold">II. Jezus uczy nas rozmawiać z Bogiem Ojcem</text:span></text:p>
          </table:table-cell>
          <table:table-cell table:style-name="Tabela2.A2" office:value-type="string">
            <text:p text:style-name="P7">Uczeń:</text:p>
            <text:p text:style-name="P7">1.<text:tab/>Opanował zakres materiału przewidziany podstawą programową, co oznacza, że spełnia wymagania na ocenę bardzo dobrą oraz twórczo rozwija własne zainteresowania i zdolności.</text:p>
            <text:p text:style-name="P7">2.<text:tab/>Wykazuje się znaczną samodzielnością w zakresie wnioskowania, analizowania i interpretowania omawianych zagadnień religijnych.</text:p>
            <text:p text:style-name="P7"><text:soft-page-break/>3.<text:tab/>Aktywnie posługuje się zdobytą wiedzą.</text:p>
            <text:p text:style-name="P6" loext:marker-style-name="T1"><text:span text:style-name="T1">4.<text:tab/>Wykorzystuje dodatkowe wiadomości w praktyce.</text:span></text:p>
          </table:table-cell>
          <table:table-cell table:style-name="Tabela2.A2" office:value-type="string">
            <text:p text:style-name="P7">Uczeń:</text:p>
            <text:p text:style-name="P6"><text:span text:style-name="T1">1.<text:tab/>Podaje z pamięci tekst modlitwy </text:span><text:span text:style-name="_5f_kursywa">Ojcze nasz</text:span><text:span text:style-name="T1">.</text:span></text:p>
            <text:p text:style-name="P7">2.<text:tab/>Omawia schemat i klasyfikuje wezwania Modlitwy Pańskiej.</text:p>
            <text:p text:style-name="P7">3.<text:tab/>Wymienia przykładowe sytuacje, w których warto odmawiać Modlitwę Pańską.</text:p>
            <text:p text:style-name="P7">4.<text:tab/>Wyjaśnia, na czym polega oddawanie czci Bogu.</text:p>
            <text:p text:style-name="P7">5.<text:tab/>Opowiada o królestwie Bożym.</text:p>
            <text:p text:style-name="P7">6.<text:tab/>Uzasadnia sens pełnienia woli Ojca.</text:p>
            <text:p text:style-name="P7">7.<text:tab/>Opisuje modlitwę zawierzenia Pana Jezusa na <text:soft-page-break/>podstawie Łk 22,41–44.</text:p>
            <text:p text:style-name="P6"><text:span text:style-name="T1">8.<text:tab/>Dostrzega związek między szczęściem a pełnieniem woli Bożej.</text:span></text:p>
            <text:p text:style-name="P6"><text:span text:style-name="T1">9.<text:tab/>Wyjaśnia znaczenie prośby: </text:span><text:span text:style-name="_5f_kursywa">chleba naszego powszedniego daj nam dzisiaj</text:span><text:span text:style-name="T1">.</text:span></text:p>
            <text:p text:style-name="P9">10. Wyjaśnia sens prośby o odpuszczenie grzechów.</text:p>
            <text:p text:style-name="P7">11. Wyjaśnia sposoby walki z pokusami.</text:p>
            <text:p text:style-name="P6" loext:marker-style-name="T1"><text:span text:style-name="T1">12. Przejawia postawę troski o zbawienie własne i innych ludzi.</text:span></text:p>
          </table:table-cell>
          <table:table-cell table:style-name="Tabela2.A2" office:value-type="string">
            <text:p text:style-name="P7">Uczeń:</text:p>
            <text:p text:style-name="P6"><text:span text:style-name="T1">1.<text:tab/>Podaje z pamięci tekst modlitwy </text:span><text:span text:style-name="_5f_kursywa">Ojcze nasz</text:span><text:span text:style-name="T1">.</text:span></text:p>
            <text:p text:style-name="P7">2.<text:tab/>Opowiada o schemacie Modlitwy Pańskiej.</text:p>
            <text:p text:style-name="P7">3.<text:tab/>Wymienia przykładowe sytuacje, w których warto odmawiać Modlitwę Pańską.</text:p>
            <text:p text:style-name="P7">4.<text:tab/>Opowiada o oddawaniu czci Bogu.</text:p>
            <text:p text:style-name="P7">5.<text:tab/>Opowiada o królestwie Bożym.</text:p>
            <text:p text:style-name="P7">6.<text:tab/>Opowiada o pełnieniu woli Ojca.</text:p>
            <text:p text:style-name="P7">7.<text:tab/>Opowiada o modlitwie zawierzenia Pana Jezusa.</text:p>
            <text:p text:style-name="P7">8.<text:tab/>Opowiada o związku między szczęściem a pełnieniem <text:soft-page-break/>woli Bożej.</text:p>
            <text:p text:style-name="P6"><text:span text:style-name="T1">9.<text:tab/>Opowiada o prośbie: </text:span><text:span text:style-name="_5f_kursywa">chleba naszego powszedniego daj nam dzisiaj</text:span><text:span text:style-name="T1">.</text:span></text:p>
            <text:p text:style-name="P9">10. Opowiada o prośbie o odpuszczenie grzechów.</text:p>
            <text:p text:style-name="P7">11. Wyjaśnia sposoby walki z pokusami.</text:p>
            <text:p text:style-name="P6" loext:marker-style-name="T1"><text:span text:style-name="T1">12. Opowiada o zbawieniu własnym i innych ludzi.</text:span></text:p>
          </table:table-cell>
          <table:table-cell table:style-name="Tabela2.A2" office:value-type="string">
            <text:p text:style-name="P7">Uczeń:</text:p>
            <text:p text:style-name="P6"><text:span text:style-name="T1">1.<text:tab/>Podaje z pamięci tekst modlitwy </text:span><text:span text:style-name="_5f_kursywa">Ojcze nasz</text:span><text:span text:style-name="T1">.</text:span></text:p>
            <text:p text:style-name="P7">2.<text:tab/>Opowiada o Modlitwie Pańskiej.</text:p>
            <text:p text:style-name="P7">3.<text:tab/>Wymienia sytuacje, kiedy warto odmawiać Modlitwę Pańską.</text:p>
            <text:p text:style-name="P7">4.<text:tab/>Wymienia, jak można oddawać cześć Bogu.</text:p>
            <text:p text:style-name="P7">5.<text:tab/>Opowiada o królestwie Bożym.</text:p>
            <text:p text:style-name="P7">6.<text:tab/>Z pomocą nauczyciela opowiada o pełnieniu woli Bożej.</text:p>
            <text:p text:style-name="P6"><text:span text:style-name="T1">7.<text:tab/>Z pomocą nauczyciela opowiada o prośbie: </text:span><text:span text:style-name="_5f_kursywa">chleba naszego powszedniego daj nam dzisiaj</text:span><text:span text:style-name="T1">.</text:span></text:p>
            <text:p text:style-name="P9">8.<text:tab/>Z pomocą nauczyciela opowiada o prośbie o odpuszczenie <text:soft-page-break/>grzechów.</text:p>
            <text:p text:style-name="P7">9.<text:tab/>Wymienia sposoby walki z pokusami.</text:p>
            <text:p text:style-name="P6" loext:marker-style-name="T1"><text:span text:style-name="T1">10. Z pomocą nauczyciela opowiada o zbawieniu własnym i innych ludzi.</text:span></text:p>
          </table:table-cell>
          <table:table-cell table:style-name="Tabela2.A2" office:value-type="string">
            <text:p text:style-name="P7">Uczeń z pomocą nauczyciela:</text:p>
            <text:p text:style-name="P6"><text:span text:style-name="T1">1.<text:tab/>Podaje z pamięci tekst modlitwy </text:span><text:span text:style-name="_5f_kursywa">Ojcze nasz</text:span><text:span text:style-name="T1">.</text:span></text:p>
            <text:p text:style-name="P7">2.<text:tab/>Opowiada o Modlitwie Pańskiej.</text:p>
            <text:p text:style-name="P7">3.<text:tab/>Wymienia sytuacje, kiedy warto odmawiać Modlitwę Pańską.</text:p>
            <text:p text:style-name="P7">4.<text:tab/>Wymienia, jak można oddawać <text:soft-page-break/>cześć Bogu.</text:p>
            <text:p text:style-name="P7">5.<text:tab/>Opowiada o królestwie Bożym.</text:p>
            <text:p text:style-name="P7">6.<text:tab/>Wymienia, jak można pełnić wolę Ojca.</text:p>
            <text:p text:style-name="P6"><text:span text:style-name="T1">7.<text:tab/>Opowiada o prośbie: </text:span><text:span text:style-name="_5f_kursywa">chleba naszego powszedniego daj nam dzisiaj</text:span><text:span text:style-name="T1">.</text:span></text:p>
            <text:p text:style-name="P9">8. Opowiada o prośbie o odpuszczenie grzechów.</text:p>
            <text:p text:style-name="P7">9. Wymienia sposoby walki z pokusami.</text:p>
            <text:p text:style-name="P6" loext:marker-style-name="T1"><text:span text:style-name="T1">10. Opowiada o zbawieniu własnym i innych ludzi.</text:span></text:p>
          </table:table-cell>
        </table:table-row>
        <table:table-row table:style-name="Tabela2.2">
          <table:table-cell table:style-name="Tabela2.A2" office:value-type="string">
            <text:p text:style-name="P5"><text:span text:style-name="_5f_bold">III. Drogowskazy do nieba</text:span></text:p>
          </table:table-cell>
          <table:table-cell table:style-name="Tabela2.A2" office:value-type="string">
            <text:p text:style-name="P7">Uczeń:</text:p>
            <text:p text:style-name="P6"><text:span text:style-name="T1">1.<text:tab/>Opanował zakres materiału przewidziany </text:span><text:soft-page-break/><text:span text:style-name="T1">podstawą programową, co oznacza, że spełnia wymagania na ocenę bardzo dobrą oraz twórczo rozwija własne zainteresowania i zdolności.</text:span></text:p>
            <text:p text:style-name="P7">2.<text:tab/>Wykazuje się znaczną samodzielnością w zakresie wnioskowania, analizowania i interpretowania omawianych zagadnień religijnych.</text:p>
            <text:p text:style-name="P7">3.<text:tab/>Aktywnie posługuje się zdobytą wiedzą.</text:p>
            <text:p text:style-name="P7">4.<text:tab/>Wykorzystuje dodatkowe wiadomości w praktyce.</text:p>
            <text:p text:style-name="P7" loext:marker-style-name="T1"/>
          </table:table-cell>
          <table:table-cell table:style-name="Tabela2.A2" office:value-type="string">
            <text:p text:style-name="P7">Uczeń:</text:p>
            <text:p text:style-name="P7">1.<text:tab/>Wymienia z pamięci przykazania Boże.</text:p>
            <text:p text:style-name="P7"><text:soft-page-break/>2.<text:tab/>Wskazuje na istotę poszczególnych przykazań Bożych.</text:p>
            <text:p text:style-name="P7">3.<text:tab/>Wyjaśnia, że przykazania są drogowskazami w życiu.</text:p>
            <text:p text:style-name="P6"><text:span text:style-name="T1">4.<text:tab/>Uzasadnia, że przykazania strzegą wolności i godności człowieka.</text:span></text:p>
            <text:p text:style-name="P7">5.<text:tab/>Wymienia postawy sprzeciwiające się Bożym przykazaniom.</text:p>
            <text:p text:style-name="P7">6.<text:tab/>Podaje przykłady zachowywania przykazań Bożych w codzienności.</text:p>
            <text:p text:style-name="P7">7.<text:tab/>Wyjaśnia, na czym polega wiara w Boga, zaufanie i szacunek do Niego.</text:p>
            <text:p text:style-name="P7">8.<text:tab/>Wyjaśnia, co to znaczy czcić rodziców.</text:p>
            <text:p text:style-name="P6" loext:marker-style-name="T1"><text:span text:style-name="T1">9.<text:tab/>Opowiada, jak troszczyć się o życie, zdrowie, czystość myśli i uczynków oraz pragnień.</text:span></text:p>
          </table:table-cell>
          <table:table-cell table:style-name="Tabela2.A2" office:value-type="string">
            <text:p text:style-name="P7">Uczeń:</text:p>
            <text:p text:style-name="P7">1.<text:tab/>Wymienia z pamięci przykazania Boże.</text:p>
            <text:p text:style-name="P7"><text:soft-page-break/>2.<text:tab/>Opowiada o istocie poszczególnych przykazań Bożych, wskazując, że są drogowskazami w życiu.</text:p>
            <text:p text:style-name="P7">3.<text:tab/>Wyjaśnia, że przykazania strzegą wolności i godności człowieka.</text:p>
            <text:p text:style-name="P6"><text:span text:style-name="T1">4.<text:tab/>Wymienia grzechy przeciwko Bożym przykazaniom.</text:span></text:p>
            <text:p text:style-name="P7">5.<text:tab/>Podaje przykłady zachowywania przykazań Bożych w codzienności.</text:p>
            <text:p text:style-name="P7">6.<text:tab/>Opowiada o wierze w Boga, zaufaniu i szacunku do Niego.</text:p>
            <text:p text:style-name="P7">7.<text:tab/>Wskazuje, co to znaczy czcić rodziców.</text:p>
            <text:p text:style-name="P7">8.<text:tab/>Opowiada, jak troszczyć się o życie, zdrowie, czystość myśli i uczynków oraz pragnień.</text:p>
            <text:p text:style-name="P7" loext:marker-style-name="T1"/>
          </table:table-cell>
          <table:table-cell table:style-name="Tabela2.A2" office:value-type="string">
            <text:p text:style-name="P7">Uczeń:</text:p>
            <text:p text:style-name="P7">1.<text:tab/>Wymienia z pamięci przykazania Boże.</text:p>
            <text:p text:style-name="P7">2.<text:tab/>Opowiada o <text:soft-page-break/>poszczególnych przykazaniach Bożych, wskazując, że są drogowskazami w życiu.</text:p>
            <text:p text:style-name="P7">3.<text:tab/>Opowiada o przykazaniach strzegących wolności i godności człowieka.</text:p>
            <text:p text:style-name="P6"><text:span text:style-name="T1">4.<text:tab/>Podaje przykłady grzechów przeciwko Bożym przykazaniom.</text:span></text:p>
            <text:p text:style-name="P7">5.<text:tab/>Opowiada o zachowywaniu przykazań Bożych w codzienności.</text:p>
            <text:p text:style-name="P7">6.<text:tab/>Z pomocą nauczyciela opowiada o wierze w Boga, zaufaniu i szacunku do Niego.</text:p>
            <text:p text:style-name="P7">7.<text:tab/>Opowiada o szacunku i czci wobec rodziców.</text:p>
            <text:p text:style-name="P6" loext:marker-style-name="T1"><text:span text:style-name="T1">8.<text:tab/>Z pomocą nauczyciela opowiada, jak troszczyć się o życie, zdrowie, czystość myśli i uczynków oraz pragnień.</text:span></text:p>
          </table:table-cell>
          <table:table-cell table:style-name="Tabela2.A2" office:value-type="string">
            <text:p text:style-name="P7">Uczeń z pomocą nauczyciela:</text:p>
            <text:p text:style-name="P7">1.<text:tab/><text:soft-page-break/>Wymienia z pamięci przykazania Boże.</text:p>
            <text:p text:style-name="P7">2.<text:tab/>Opowiada o poszczególnych przykazaniach Bożych.</text:p>
            <text:p text:style-name="P7">3.<text:tab/>Podaje przykłady grzechów przeciwko Bożym przykazaniom.</text:p>
            <text:p text:style-name="P6"><text:span text:style-name="T1">4.<text:tab/>Opowiada o wierze w Boga, zaufaniu i szacunku do Niego.</text:span></text:p>
            <text:p text:style-name="P7">5.<text:tab/>Opowiada o szacunku i czci wobec rodziców.</text:p>
            <text:p text:style-name="P7">6.<text:tab/>Opowiada, jak troszczyć się o życie, zdrowie, <text:soft-page-break/>czystość myśli i uczynków oraz pragnień.</text:p>
            <text:p text:style-name="P7" loext:marker-style-name="T1"/>
          </table:table-cell>
        </table:table-row>
        <table:table-row table:style-name="Tabela2.2">
          <table:table-cell table:style-name="Tabela2.A2" office:value-type="string">
            <text:p text:style-name="P3">IV. Panu Jezusowi powierzamy nasze nieprawości</text:p>
            <text:p text:style-name="P5"/>
          </table:table-cell>
          <table:table-cell table:style-name="Tabela2.A2" office:value-type="string">
            <text:p text:style-name="P7">Uczeń:</text:p>
            <text:p text:style-name="P6"><text:span text:style-name="T1">1.<text:tab/>Opanował zakres materiału przewidziany podstawą programową, co oznacza, że spełnia wymagania na ocenę bardzo dobrą oraz twórczo rozwija własne zainteresowania i zdolności.</text:span></text:p>
            <text:p text:style-name="P7">2.<text:tab/>Wykazuje się znaczną samodzielnością w zakresie wnioskowania, analizowania i interpretowania omawianych zagadnień religijnych.</text:p>
            <text:p text:style-name="P7">3.<text:tab/>Aktywnie posługuje się zdobytą wiedzą.</text:p>
            <text:p text:style-name="P7">4.<text:tab/>Wykorzystuje <text:soft-page-break/>dodatkowe wiadomości w praktyce.</text:p>
            <text:p text:style-name="P7" loext:marker-style-name="T1"/>
          </table:table-cell>
          <table:table-cell table:style-name="Tabela2.A2" office:value-type="string">
            <text:p text:style-name="P7">Uczeń:</text:p>
            <text:p text:style-name="P7">1.<text:tab/>Wymienia sakramenty święte i przedstawia je jako znaki spotkania z Chrystusem.</text:p>
            <text:p text:style-name="P6"><text:span text:style-name="T1">2.<text:tab/>Wyjaśnia, co to jest grzech oraz odróżnia grzechy ciężkie od lekkich.</text:span></text:p>
            <text:p text:style-name="P7">3.<text:tab/>Wymienia sposoby walki z grzechem.</text:p>
            <text:p text:style-name="P7">4.<text:tab/>Wyjaśnia, czym jest sakrament pokuty i pojednania.</text:p>
            <text:p text:style-name="P7">5.<text:tab/>Wskazuje, co dokonuje się w sakramencie pokuty i pojednania.</text:p>
            <text:p text:style-name="P7">6.<text:tab/>Wymienia i wyjaśnia warunki sakramentu pokuty i pojednania.</text:p>
            <text:p text:style-name="P7">7.<text:tab/>Wskazuje, jak należy przygotować się do sakramentu pokuty i pojednania.</text:p>
            <text:p text:style-name="P7">8.<text:tab/>Potrafi <text:soft-page-break/>wypowiedzieć formułę spowiedzi oraz potrafi ją wyjaśnić.</text:p>
            <text:p text:style-name="P7">9.<text:tab/>Opowiada, w jaki sposób Pan Bóg pomaga nam w walce ze złem w naszym życiu.</text:p>
            <text:p text:style-name="P6"><text:span text:style-name="T1">10. Uzasadnia potrzebę systematycznego przystępowania do sakramentu pokuty i pojednania oraz przyjmowania Komunii Świętej.</text:span></text:p>
            <text:p text:style-name="P6" loext:marker-style-name="T1"><text:span text:style-name="T1">11. Wyjaśnia sens praktykowania pierwszych piątków miesiąca.</text:span></text:p>
          </table:table-cell>
          <table:table-cell table:style-name="Tabela2.A2" office:value-type="string">
            <text:p text:style-name="P7">Uczeń:</text:p>
            <text:p text:style-name="P7">1.<text:tab/>Opowiada o sakramentach jako o znakach spotkania z Chrystusem.</text:p>
            <text:p text:style-name="P6"><text:span text:style-name="T1">2.<text:tab/>Wyjaśnia, co to jest grzech oraz odróżnia grzechy ciężkie od lekkich.</text:span></text:p>
            <text:p text:style-name="P7">3.<text:tab/>Opowiada, jak walczyć z grzechem.</text:p>
            <text:p text:style-name="P7">4.<text:tab/>Opowiada o sakramencie pokuty i pojednania.</text:p>
            <text:p text:style-name="P7">5.<text:tab/>Wymienia i opowiada o warunkach dobrej spowiedzi.</text:p>
            <text:p text:style-name="P7">6.<text:tab/>Opowiada o tym, jak należy przygotować się do spowiedzi.</text:p>
            <text:p text:style-name="P7">7.<text:tab/>Potrafi wypowiedzieć formułę spowiedzi.</text:p>
            <text:p text:style-name="P7">8.<text:tab/>Opowiada, w jaki sposób Pan Bóg pomaga nam w walce ze złem w naszym życiu.</text:p>
            <text:p text:style-name="P7">9.<text:tab/>Opowiada o potrzebie <text:soft-page-break/>przystępowania do sakramentu pokuty i pojednania oraz przyjmowania Komunii Świętej.</text:p>
            <text:p text:style-name="P6" loext:marker-style-name="T1"><text:span text:style-name="T1">10. Opowiada o praktykowaniu pierwszych piątków miesiąca.</text:span></text:p>
          </table:table-cell>
          <table:table-cell table:style-name="Tabela2.A2" office:value-type="string">
            <text:p text:style-name="P7">Uczeń:</text:p>
            <text:p text:style-name="P7">1.<text:tab/>Opowiada o sakramentach świętych.</text:p>
            <text:p text:style-name="P7">2.<text:tab/>Opowiada, czym jest grzech oraz odróżnia grzechy ciężkie od lekkich.</text:p>
            <text:p text:style-name="P7">3.<text:tab/>Opowiada, jak walczyć z grzechem.</text:p>
            <text:p text:style-name="P6"><text:span text:style-name="T1">4.<text:tab/>Opowiada o sakramencie pokuty i pojednania.</text:span></text:p>
            <text:p text:style-name="P7">5.<text:tab/>Opowiada o warunkach dobrej spowiedzi.</text:p>
            <text:p text:style-name="P7">6.<text:tab/>Opowiada o tym, jak należy przygotować się do spowiedzi.</text:p>
            <text:p text:style-name="P7">7.<text:tab/>Z pomocą nauczyciela potrafi wypowiedzieć formułę spowiedzi.</text:p>
            <text:p text:style-name="P7">8.<text:tab/>Z pomocą nauczyciela opowiada o potrzebie przystępowania do sakramentu pokuty i pojednania oraz przyjmowania Komunii Świętej.</text:p>
            <text:p text:style-name="P6" loext:marker-style-name="T1"><text:span text:style-name="T1">9. Z pomocą nauczyciela </text:span><text:soft-page-break/><text:span text:style-name="T1">opowiada o praktykowaniu pierwszych piątków miesiąca.</text:span></text:p>
          </table:table-cell>
          <table:table-cell table:style-name="Tabela2.A2" office:value-type="string">
            <text:p text:style-name="P7">Uczeń z pomocą nauczyciela:</text:p>
            <text:p text:style-name="P7">1.<text:tab/>Opowiada o sakramentach świętych.</text:p>
            <text:p text:style-name="P7">2.<text:tab/>Opowiada, czym jest grzech oraz odróżnia grzechy ciężkie od lekkich.</text:p>
            <text:p text:style-name="P6"><text:span text:style-name="T1">3.<text:tab/>Opowiada, jak walczyć z grzechem.</text:span></text:p>
            <text:p text:style-name="P7">4.<text:tab/>Opowiada o sakramencie pokuty i pojednania.</text:p>
            <text:p text:style-name="P7">5.<text:tab/>Opowiada o <text:soft-page-break/>warunkach dobrej spowiedzi.</text:p>
            <text:p text:style-name="P7">6.<text:tab/>Potrafi wypowiedzieć formułę spowiedzi.</text:p>
            <text:p text:style-name="P7">7.<text:tab/>Opowiada o potrzebie przystępowania do sakramentu pokuty i pojednania oraz przyjmowania Komunii Świętej.</text:p>
            <text:p text:style-name="P7">8.<text:tab/>Opowiada o praktykowaniu pierwszych piątków miesiąca.</text:p>
            <text:p text:style-name="P7" loext:marker-style-name="T1"/>
          </table:table-cell>
        </table:table-row>
        <table:table-row table:style-name="Tabela2.2">
          <table:table-cell table:style-name="Tabela2.A2" office:value-type="string">
            <text:p text:style-name="P3">V. Spotkanie z Jezusem przy stole słowa Bożego</text:p>
            <text:p text:style-name="P5"/>
          </table:table-cell>
          <table:table-cell table:style-name="Tabela2.A2" office:value-type="string">
            <text:p text:style-name="P7">Uczeń:</text:p>
            <text:p text:style-name="P7">1.<text:tab/>Opanował zakres materiału przewidziany podstawą programową, co oznacza, że spełnia <text:soft-page-break/>wymagania na ocenę bardzo dobrą oraz twórczo rozwija własne zainteresowania i zdolności.</text:p>
            <text:p text:style-name="P7">2.<text:tab/>Wykazuje się znaczną samodzielnością w zakresie wnioskowania, analizowania i interpretowania omawianych zagadnień religijnych.</text:p>
            <text:p text:style-name="P6"><text:span text:style-name="T1">3.<text:tab/>Aktywnie posługuje się zdobytą wiedzą.</text:span></text:p>
            <text:p text:style-name="P6" loext:marker-style-name="T1"><text:span text:style-name="T1">4.<text:tab/>Wykorzystuje dodatkowe wiadomości w praktyce.</text:span></text:p>
          </table:table-cell>
          <table:table-cell table:style-name="Tabela2.A2" office:value-type="string">
            <text:p text:style-name="P7">Uczeń:</text:p>
            <text:p text:style-name="P7">1.<text:tab/>Wskazuje, że Msza Święta jest najdoskonalszą formą modlitwy liturgicznej.</text:p>
            <text:p text:style-name="P7">2.<text:tab/>Wylicza części Mszy Świętej i <text:soft-page-break/>wyjaśnia, co się podczas nich dzieje.</text:p>
            <text:p text:style-name="P7">3.<text:tab/>Uzasadnia potrzebę należytego przygotowania się do uczestnictwa we Mszy Świętej.</text:p>
            <text:p text:style-name="P7">4.<text:tab/>Uzasadnia potrzebę regularnego udziału w Eucharystii.</text:p>
            <text:p text:style-name="P7">5.<text:tab/>Opowiada o jedności w działaniu Ojca, Syna i Ducha Świętego.</text:p>
            <text:p text:style-name="P6"><text:span text:style-name="T1">6.<text:tab/>Wyjaśnia, że wiara człowieka przejawia się m.in. w jego udziale w czynnościach liturgicznych.</text:span></text:p>
            <text:p text:style-name="P7">7.<text:tab/>Wymienia postawy, jakie przyjmuje się podczas Mszy Świętej.</text:p>
            <text:p text:style-name="P7">8.<text:tab/>Wyjaśnia znaczenie gestów, postaw, pozdrowień i wezwań.</text:p>
            <text:p text:style-name="P7">9.<text:tab/>Podaje z pamięci treść Wyznania wiary.</text:p>
            <text:p text:style-name="P6" loext:marker-style-name="T1"><text:span text:style-name="T1">10. Omawia wybrane przypowieści Jezusa.</text:span></text:p>
          </table:table-cell>
          <table:table-cell table:style-name="Tabela2.A2" office:value-type="string">
            <text:p text:style-name="P7">Uczeń:</text:p>
            <text:p text:style-name="P7">1.<text:tab/>Opowiada o Mszy Świętej jako o najdoskonalszej modlitwie.</text:p>
            <text:p text:style-name="P7">2.<text:tab/>Wylicza i wyjaśnia części Mszy <text:soft-page-break/>Świętej.</text:p>
            <text:p text:style-name="P7">3.<text:tab/>Wyjaśnia potrzebę należytego przygotowania się do uczestnictwa we Mszy Świętej.</text:p>
            <text:p text:style-name="P7">4.<text:tab/>Wyjaśnia potrzebę regularnego udziału w Eucharystii.</text:p>
            <text:p text:style-name="P7">5.<text:tab/>Opowiada o obecności Trójcy Świętej we Mszy Świętej.</text:p>
            <text:p text:style-name="P7">6.<text:tab/>Opowiada, że wiara przejawia się także poprzez czynności liturgiczne.</text:p>
            <text:p text:style-name="P6"><text:span text:style-name="T1">7.<text:tab/>Wymienia postawy, jakie przyjmuje się podczas Mszy Świętej.</text:span></text:p>
            <text:p text:style-name="P7">8.<text:tab/>Opowiada o gestach, postawach i wezwaniach.</text:p>
            <text:p text:style-name="P7">9.<text:tab/>Z pomocą nauczyciela podaje z pamięci treść Wyznania wiary.</text:p>
            <text:p text:style-name="P6" loext:marker-style-name="T1"><text:span text:style-name="T1">10. Opowiada wybrane przypowieści Jezusa.</text:span></text:p>
          </table:table-cell>
          <table:table-cell table:style-name="Tabela2.A2" office:value-type="string">
            <text:p text:style-name="P7">Uczeń:</text:p>
            <text:p text:style-name="P7">1.<text:tab/>Opowiada o Mszy Świętej.</text:p>
            <text:p text:style-name="P7">2.<text:tab/>Wymienia części Mszy Świętej.</text:p>
            <text:p text:style-name="P7">3.<text:tab/>Opowiada o przygotowaniu się do <text:soft-page-break/>uczestnictwa we Mszy Świętej.</text:p>
            <text:p text:style-name="P7">4.<text:tab/>Wyjaśnia potrzebę regularnego udziału w Eucharystii.</text:p>
            <text:p text:style-name="P7">5.<text:tab/>Opowiada o wierze i czynnościach liturgicznych.</text:p>
            <text:p text:style-name="P7">6.<text:tab/>Wymienia postawy, jakie przyjmuje się podczas Mszy Świętej.</text:p>
            <text:p text:style-name="P7">7.<text:tab/>Opowiada o gestach, postawach i wezwaniach.</text:p>
            <text:p text:style-name="P7">8.<text:tab/>Z pomocą nauczyciela podaje z pamięci treść Wyznania wiary.</text:p>
            <text:p text:style-name="P6" loext:marker-style-name="T1"><text:span text:style-name="T1">9.<text:tab/>Opowiada wybrane przypowieści Jezusa.</text:span></text:p>
          </table:table-cell>
          <table:table-cell table:style-name="Tabela2.A2" office:value-type="string">
            <text:p text:style-name="P7">Uczeń z pomocą nauczyciela:</text:p>
            <text:p text:style-name="P7">1.<text:tab/>Opowiada o Mszy Świętej.</text:p>
            <text:p text:style-name="P7">2.<text:soft-page-break/><text:tab/>Wymienia części Mszy Świętej.</text:p>
            <text:p text:style-name="P7">3.<text:tab/>Opowiada o przygotowaniu się do uczestnictwa we Mszy Świętej.</text:p>
            <text:p text:style-name="P7">4.<text:tab/>Wyjaśnia potrzebę regularnego udziału w Eucharystii.</text:p>
            <text:p text:style-name="P7">5.<text:tab/>Wymienia postawy, jakie przyjmuje się podczas Mszy Świętej.</text:p>
            <text:p text:style-name="P7">6.<text:tab/>Opowiada o gestach, postawach i wezwaniach.</text:p>
            <text:p text:style-name="P7">7.<text:tab/>Podaje z pamięci treść <text:soft-page-break/>Wyznania wiary.</text:p>
            <text:p text:style-name="P6" loext:marker-style-name="T1"><text:span text:style-name="T1">8.<text:tab/>Wymienia wybrane przypowieści Jezusa.</text:span></text:p>
          </table:table-cell>
        </table:table-row>
        <table:table-row table:style-name="Tabela2.2">
          <table:table-cell table:style-name="Tabela2.A2" office:value-type="string">
            <text:p text:style-name="P3">VI. Spotkanie z Jezusem przy stole chleba</text:p>
            <text:p text:style-name="P5"/>
          </table:table-cell>
          <table:table-cell table:style-name="Tabela2.A2" office:value-type="string">
            <text:p text:style-name="P7">Uczeń:</text:p>
            <text:p text:style-name="P7">1.<text:tab/>Opanował zakres materiału przewidziany podstawą programową, co oznacza, że spełnia wymagania na ocenę bardzo dobrą oraz twórczo rozwija własne zainteresowania i zdolności.</text:p>
            <text:p text:style-name="P6"><text:span text:style-name="T1">2.<text:tab/>Wykazuje się znaczną samodzielnością w zakresie wnioskowania, analizowania i interpretowania omawianych zagadnień religijnych.</text:span></text:p>
            <text:p text:style-name="P7">3.<text:tab/>Aktywnie posługuje się <text:soft-page-break/>zdobytą wiedzą.</text:p>
            <text:p text:style-name="P7">4.<text:tab/>Wykorzystuje dodatkowe wiadomości w praktyce.</text:p>
            <text:p text:style-name="P7" loext:marker-style-name="T1"/>
          </table:table-cell>
          <table:table-cell table:style-name="Tabela2.A2" office:value-type="string">
            <text:p text:style-name="P7">Uczeń:</text:p>
            <text:p text:style-name="P7">1.<text:tab/>Wskazuje, że Msza Święta jest najdoskonalszą formą modlitwy liturgicznej.</text:p>
            <text:p text:style-name="P7">2.<text:tab/>Wyjaśnia, że Eucharystia jest ofiarą Chrystusa i Kościoła.</text:p>
            <text:p text:style-name="P7">3.<text:tab/>Opowiada o ustanowieniu Eucharystii.</text:p>
            <text:p text:style-name="P6"><text:span text:style-name="T1">4.<text:tab/>Wyjaśnia, że Eucharystia jednoczy człowieka z Bogiem i bliźnimi.</text:span></text:p>
            <text:p text:style-name="P6"><text:span text:style-name="T1">5.<text:tab/>Wyjaśnia pojęcia: </text:span><text:span text:style-name="_5f_kursywa">post eucharystyczny</text:span><text:span text:style-name="T1">, </text:span><text:span text:style-name="_5f_kursywa">Komunia Święta</text:span><text:span text:style-name="T1">, </text:span><text:span text:style-name="_5f_kursywa">Najświętszy Sakrament</text:span><text:span text:style-name="T1">.</text:span></text:p>
            <text:p text:style-name="P7">6.<text:tab/>Uzasadnia potrzebę częstego przyjmowania Komunii Świętej.</text:p>
            <text:p text:style-name="P7"><text:soft-page-break/>7.<text:tab/>Opisuje, jak należy zachować się podczas Komunii Świętej.</text:p>
            <text:p text:style-name="P7">8.<text:tab/>Wyjaśnia, że w Eucharystii spotykamy się z Chrystusem i karmimy się Jego Ciałem.</text:p>
            <text:p text:style-name="P6" loext:marker-style-name="T1"><text:span text:style-name="T1">9.<text:tab/>Wyjaśnia, czym jest błogosławieństwo i jakie znaczenie ma w życiu człowieka.</text:span></text:p>
          </table:table-cell>
          <table:table-cell table:style-name="Tabela2.A2" office:value-type="string">
            <text:p text:style-name="P7">Uczeń:</text:p>
            <text:p text:style-name="P7">1.<text:tab/>Opowiada o Mszy Świętej jako o najdoskonalszej modlitwie liturgicznej.</text:p>
            <text:p text:style-name="P7">2.<text:tab/>Opowiada, że Eucharystia jest ofiarą Chrystusa i Kościoła.</text:p>
            <text:p text:style-name="P7">3.<text:tab/>Opowiada o ustanowieniu Eucharystii.</text:p>
            <text:p text:style-name="P6"><text:span text:style-name="T1">4.<text:tab/>Wyjaśnia pojęcia: </text:span><text:span text:style-name="_5f_kursywa">post eucharystyczny</text:span><text:span text:style-name="T1">, </text:span><text:span text:style-name="_5f_kursywa">Komunia Święta</text:span><text:span text:style-name="T1">, </text:span><text:span text:style-name="_5f_kursywa">Najświętszy Sakrament</text:span><text:span text:style-name="T1">.</text:span></text:p>
            <text:p text:style-name="P7">5.<text:tab/>Wyjaśnia potrzebę częstego przyjmowania Komunii Świętej.</text:p>
            <text:p text:style-name="P7">6.<text:tab/>Opowiada, jak należy zachować się podczas Komunii Świętej.</text:p>
            <text:p text:style-name="P7">7.<text:tab/>Opowiada o błogosławieństwie i jego <text:soft-page-break/>znaczeniu w życiu człowieka.</text:p>
            <text:p text:style-name="P7" loext:marker-style-name="T1"/>
          </table:table-cell>
          <table:table-cell table:style-name="Tabela2.A2" office:value-type="string">
            <text:p text:style-name="P7">Uczeń:</text:p>
            <text:p text:style-name="P7">1.<text:tab/>Opowiada o Mszy Świętej.</text:p>
            <text:p text:style-name="P7">2.<text:tab/>Z pomocą nauczyciela opowiada o Eucharystii jako o ofierze Chrystusa i Kościoła.</text:p>
            <text:p text:style-name="P7">3.<text:tab/>Opowiada o ustanowieniu Eucharystii.</text:p>
            <text:p text:style-name="P6"><text:span text:style-name="T1">4.<text:tab/>Opowiada o pojęciach </text:span><text:span text:style-name="_5f_kursywa">postu eucharystycznego</text:span><text:span text:style-name="T1">, </text:span><text:span text:style-name="_5f_kursywa">Komunii Świętej</text:span><text:span text:style-name="T1">, </text:span><text:span text:style-name="_5f_kursywa">Najświętszego Sakramentu</text:span><text:span text:style-name="T1">.</text:span></text:p>
            <text:p text:style-name="P6"><text:span text:style-name="T1">5.<text:tab/>Opowiada o potrzebie częstego przyjmowania Komunii Świętej.</text:span></text:p>
            <text:p text:style-name="P7">6.<text:tab/>Opowiada, jak należy zachować się podczas Komunii Świętej.</text:p>
            <text:p text:style-name="P7">7.<text:tab/>Opowiada o błogosławieństwie.</text:p>
            <text:p text:style-name="P7" loext:marker-style-name="T1"/>
          </table:table-cell>
          <table:table-cell table:style-name="Tabela2.A2" office:value-type="string">
            <text:p text:style-name="P7">Uczeń z pomocą nauczyciela:</text:p>
            <text:p text:style-name="P7">1.<text:tab/>Opowiada o Mszy Świętej.</text:p>
            <text:p text:style-name="P7">2.<text:tab/>Opowiada o Eucharystii jako o ofierze Chrystusa i Kościoła.</text:p>
            <text:p text:style-name="P7">3.<text:tab/>Opowiada o ustanowieniu Eucharystii.</text:p>
            <text:p text:style-name="P6"><text:span text:style-name="T1">4.<text:tab/>Opowiada o pojęciach </text:span><text:span text:style-name="_5f_kursywa">postu eucharystycznego</text:span><text:span text:style-name="T1">, </text:span><text:span text:style-name="_5f_kursywa">Komunii Świętej</text:span><text:span text:style-name="T1">, </text:span><text:soft-page-break/><text:span text:style-name="_5f_kursywa">Najświętszego Sakramentu</text:span><text:span text:style-name="T1">.</text:span></text:p>
            <text:p text:style-name="P7">5.<text:tab/>Opowiada, jak należy zachować się podczas Komunii Świętej.</text:p>
            <text:p text:style-name="P7">6.<text:tab/>Opowiada o błogosławieństwie.</text:p>
            <text:p text:style-name="P7" loext:marker-style-name="T1"/>
          </table:table-cell>
        </table:table-row>
        <table:table-row table:style-name="Tabela2.2">
          <table:table-cell table:style-name="Tabela2.A2" office:value-type="string">
            <text:p text:style-name="P5"><text:span text:style-name="_5f_bold">VII. Moja modlitwa</text:span></text:p>
          </table:table-cell>
          <table:table-cell table:style-name="Tabela2.A2" office:value-type="string">
            <text:p text:style-name="P7">Uczeń:</text:p>
            <text:p text:style-name="P6"><text:span text:style-name="T1">1.<text:tab/>Opanował zakres materiału przewidziany podstawą programową, co oznacza, że spełnia wymagania na ocenę bardzo dobrą oraz twórczo rozwija własne zainteresowania i zdolności.</text:span></text:p>
            <text:p text:style-name="P7">2.<text:tab/>Wykazuje się znaczną samodzielnością w zakresie <text:soft-page-break/>wnioskowania, analizowania i interpretowania omawianych zagadnień religijnych.</text:p>
            <text:p text:style-name="P7">3.<text:tab/>Aktywnie posługuje się zdobytą wiedzą.</text:p>
            <text:p text:style-name="P6" loext:marker-style-name="T1"><text:span text:style-name="T1">4.<text:tab/>Wykorzystuje dodatkowe wiadomości w praktyce.</text:span></text:p>
          </table:table-cell>
          <table:table-cell table:style-name="Tabela2.A2" office:value-type="string">
            <text:p text:style-name="P7">Uczeń:</text:p>
            <text:p text:style-name="P7">1.<text:tab/>Wyjaśnia wartość modlitwy za innych.</text:p>
            <text:p text:style-name="P6"><text:span text:style-name="T1">2.<text:tab/>Uzasadnia wartość udziału w nabożeństwach majowych.</text:span></text:p>
            <text:p text:style-name="P7">3.<text:tab/>Ukazuje związek nabożeństw ze czcią do Maryi.</text:p>
            <text:p text:style-name="P7">4.<text:tab/>Wymienia najważniejsze formy modlitewne.</text:p>
            <text:p text:style-name="P7">5.<text:tab/>Charakteryzuje modlitwę indywidualną i <text:soft-page-break/>wspólnotową.</text:p>
            <text:p text:style-name="P7">6.<text:tab/>Wyjaśnia sens modlitwy uwielbienia.</text:p>
            <text:p text:style-name="P7">7.<text:tab/>Wyjaśnia piękno modlitwy dziękczynienia.</text:p>
            <text:p text:style-name="P7">8.<text:tab/>Uzasadnia sens modlitwy przebłagalnej.</text:p>
            <text:p text:style-name="P7">9.<text:tab/>Układa wezwania modlitwy błagalnej.</text:p>
            <text:p text:style-name="P6" loext:marker-style-name="T1"><text:span text:style-name="T1">10. Wyjaśnia rolę modlitwy w trudnych momentach życia.</text:span></text:p>
          </table:table-cell>
          <table:table-cell table:style-name="Tabela2.A2" office:value-type="string">
            <text:p text:style-name="P7">Uczeń:</text:p>
            <text:p text:style-name="P7">1.<text:tab/>Opowiada o wartości modlitwy za innych.</text:p>
            <text:p text:style-name="P6"><text:span text:style-name="T1">2.<text:tab/>Wyjaśnia sens udziału w nabożeństwach majowych i ukazuje związek nabożeństw ze czcią do Maryi.</text:span></text:p>
            <text:p text:style-name="P7">3.<text:tab/>Wymienia najważniejsze formy modlitewne.</text:p>
            <text:p text:style-name="P7">4.<text:tab/>Opowiada o modlitwie indywidualnej i wspólnotowej.</text:p>
            <text:p text:style-name="P7">5.<text:tab/>Opowiada o <text:soft-page-break/>modlitwie uwielbienia.</text:p>
            <text:p text:style-name="P7">6.<text:tab/>Opowiada o modlitwie dziękczynienia.</text:p>
            <text:p text:style-name="P7">7.<text:tab/>Opowiada o modlitwie przebłagalnej.</text:p>
            <text:p text:style-name="P7">8.<text:tab/>Układa proste wezwania modlitwy błagalnej.</text:p>
            <text:p text:style-name="P6" loext:marker-style-name="T1"><text:span text:style-name="T1">9.<text:tab/>Opowiada o roli modlitwy w trudnych momentach życia.</text:span></text:p>
          </table:table-cell>
          <table:table-cell table:style-name="Tabela2.A2" office:value-type="string">
            <text:p text:style-name="P7">Uczeń:</text:p>
            <text:p text:style-name="P7">1.<text:tab/>Opowiada o modlitwie za innych.</text:p>
            <text:p text:style-name="P7">2.<text:tab/>Opowiada o nabożeństwach majowych.</text:p>
            <text:p text:style-name="P6"><text:span text:style-name="T1">3.<text:tab/>Wymienia najważniejsze formy modlitewne.</text:span></text:p>
            <text:p text:style-name="P7">4.<text:tab/>Opowiada o modlitwie indywidualnej i wspólnotowej.</text:p>
            <text:p text:style-name="P7">5.<text:tab/>Opowiada o modlitwie uwielbienia.</text:p>
            <text:p text:style-name="P7">6.<text:tab/>Opowiada o modlitwie dziękczynienia.</text:p>
            <text:p text:style-name="P7">7.<text:tab/>Opowiada o modlitwie przebłagalnej.</text:p>
            <text:p text:style-name="P7"><text:soft-page-break/>8.<text:tab/>Układa proste wezwania modlitwy błagalnej.</text:p>
            <text:p text:style-name="P7">9.<text:tab/>Opowiada o modlitwie w życiu człowieka.</text:p>
            <text:p text:style-name="P7" loext:marker-style-name="T1"/>
          </table:table-cell>
          <table:table-cell table:style-name="Tabela2.A2" office:value-type="string">
            <text:p text:style-name="P7">Uczeń z pomocą nauczyciela:</text:p>
            <text:p text:style-name="P7">1.<text:tab/>Opowiada o modlitwie za innych.</text:p>
            <text:p text:style-name="P7">2.<text:tab/>Opowiada o nabożeństwach majowych.</text:p>
            <text:p text:style-name="P6"><text:span text:style-name="T1">3.<text:tab/>Wymienia najważniejsze formy </text:span><text:soft-page-break/><text:span text:style-name="T1">modlitewne.</text:span></text:p>
            <text:p text:style-name="P7">4.<text:tab/>Opowiada o modlitwie indywidualnej i wspólnotowej.</text:p>
            <text:p text:style-name="P7">5.<text:tab/>Opowiada o modlitwie uwielbienia.</text:p>
            <text:p text:style-name="P7">6.<text:tab/>Opowiada o modlitwie dziękczynienia.</text:p>
            <text:p text:style-name="P7">7.<text:tab/>Opowiada o modlitwie przebłagalnej.</text:p>
            <text:p text:style-name="P7">8.<text:tab/>Układa proste wezwania modlitwy błagalnej.</text:p>
            <text:p text:style-name="P7" loext:marker-style-name="T1"/>
          </table:table-cell>
        </table:table-row>
        <table:table-row table:style-name="Tabela2.2">
          <table:table-cell table:style-name="Tabela2.A9" office:value-type="string">
            <text:p text:style-name="P5"><text:span text:style-name="_5f_bold">VIII. Z Jezusem wędruję przez życie</text:span></text:p>
            <text:p text:style-name="P5"/>
          </table:table-cell>
          <table:table-cell table:style-name="Tabela2.A2" office:value-type="string">
            <text:p text:style-name="P7">Uczeń:</text:p>
            <text:p text:style-name="P6"><text:span text:style-name="T1">1.<text:tab/>Opanował zakres materiału przewidziany podstawą </text:span><text:soft-page-break/><text:span text:style-name="T1">programową, co oznacza, że spełnia wymagania na ocenę bardzo dobrą oraz twórczo rozwija własne zainteresowania i zdolności.</text:span></text:p>
            <text:p text:style-name="P7">2.<text:tab/>Wykazuje się znaczną samodzielnością w zakresie wnioskowania, analizowania i interpretowania omawianych zagadnień religijnych.</text:p>
            <text:p text:style-name="P7">3.<text:tab/>Aktywnie posługuje się zdobytą wiedzą.</text:p>
            <text:p text:style-name="P6" loext:marker-style-name="T1"><text:span text:style-name="T1">4.<text:tab/>Wykorzystuje dodatkowe wiadomości w praktyce.</text:span></text:p>
          </table:table-cell>
          <table:table-cell table:style-name="Tabela2.A2" office:value-type="string">
            <text:p text:style-name="P7">Uczeń:</text:p>
            <text:p text:style-name="P7">1.<text:tab/>Opowiada o miłości Karola Wojtyły do Pana Jezusa.</text:p>
            <text:p text:style-name="P6"><text:span text:style-name="T1">2.<text:tab/>Charakteryzuje </text:span><text:soft-page-break/><text:span text:style-name="T1">modlitwę </text:span><text:span text:style-name="_5f_kursywa">Zdrowaś Maryjo</text:span><text:span text:style-name="T1">.</text:span></text:p>
            <text:p text:style-name="P7">3.<text:tab/>Uzasadnia wartość udziału w nabożeństwach różańcowych.</text:p>
            <text:p text:style-name="P7">4.<text:tab/>Wymienia najważniejsze zwyczaje związane z uroczystościami i świętami kościelnymi.</text:p>
            <text:p text:style-name="P6"><text:span text:style-name="T1">5.<text:tab/>Omawia modlitwę </text:span><text:span text:style-name="_5f_kursywa">Magnificat</text:span><text:span text:style-name="T1">.</text:span></text:p>
            <text:p text:style-name="P7">6.<text:tab/>Uzasadnia religijny wymiar świętowania Bożego Narodzenia.</text:p>
            <text:p text:style-name="P7">7.<text:tab/>Uzasadnia wartość udziału w nabożeństwach Drogi Krzyżowej.</text:p>
            <text:p text:style-name="P7">8.<text:tab/>Ukazuje związek nabożeństw ze czcią do Jezusa Ukrzyżowanego.</text:p>
            <text:p text:style-name="P7">9.<text:tab/>Wyjaśnia, że niedziela jest pamiątką zmartwychwstania Chrystusa.</text:p>
            <text:p text:style-name="P6"><text:span text:style-name="T1">10. Wymienia sposoby świętowania niedzieli.</text:span></text:p>
            <text:p text:style-name="P7">11. Uzasadnia religijny wymiar świętowania Wielkanocy.</text:p>
            <text:p text:style-name="P7"><text:soft-page-break/>12. Wylicza i omawia elementy świętowania Wielkanocy.</text:p>
            <text:p text:style-name="P7">13. Uzasadnia wartość udziału w nabożeństwach czerwcowych.</text:p>
            <text:p text:style-name="P7">14. Ukazuje związek nabożeństw ze czcią do Najświętszego Serca Pana Jezusa.</text:p>
            <text:p text:style-name="P7">15. Wymienia świętych, którzy stali się wzorami modlitwy.</text:p>
            <text:p text:style-name="P7">16. Wskazuje teksty wybranych modlitw świętych.</text:p>
            <text:p text:style-name="P6" loext:marker-style-name="T1"><text:span text:style-name="T1">17. Wskazuje, w czym może naśladować postaci świętych.</text:span></text:p>
          </table:table-cell>
          <table:table-cell table:style-name="Tabela2.A2" office:value-type="string">
            <text:p text:style-name="P7">Uczeń:</text:p>
            <text:p text:style-name="P7">1.<text:tab/>Opowiada o Karolu Wojtyle.</text:p>
            <text:p text:style-name="P6"><text:span text:style-name="T1">2.<text:tab/>Wyjaśnia sens nabożeństw </text:span><text:soft-page-break/><text:span text:style-name="T1">różańcowych.</text:span></text:p>
            <text:p text:style-name="P7">3.<text:tab/>Wymienia najważniejsze zwyczaje związane z uroczystościami i świętami kościelnymi.</text:p>
            <text:p text:style-name="P6"><text:span text:style-name="T1">4.<text:tab/>Omawia modlitwę </text:span><text:span text:style-name="_5f_kursywa">Magnificat</text:span><text:span text:style-name="T1">.</text:span></text:p>
            <text:p text:style-name="P7">5.<text:tab/>Wyjaśnia religijny wymiar świętowania Bożego Narodzenia.</text:p>
            <text:p text:style-name="P7">6.<text:tab/>Wyjaśnia sens udziału w nabożeństwach Drogi Krzyżowej.</text:p>
            <text:p text:style-name="P7">7.<text:tab/>Wyjaśnia, że niedziela jest pamiątką zmartwychwstania Chrystusa.</text:p>
            <text:p text:style-name="P7">8.<text:tab/>Opowiada o świętowaniu niedzieli.</text:p>
            <text:p text:style-name="P7">9.<text:tab/>Opowiada o religijnym wymiarze świętowania Wielkanocy.</text:p>
            <text:p text:style-name="P7">10. Opowiada o nabożeństwach czerwcowych.</text:p>
            <text:p text:style-name="P7">11. Opowiada o czci do Najświętszego Serca Pana Jezusa.</text:p>
            <text:p text:style-name="P6"><text:span text:style-name="T1">12. Wymienia świętych, którzy stali się wzorami </text:span><text:soft-page-break/><text:span text:style-name="T1">modlitwy.</text:span></text:p>
            <text:p text:style-name="P7">13. Wskazuje teksty wybranych modlitw świętych.</text:p>
            <text:p text:style-name="P6" loext:marker-style-name="T1"><text:span text:style-name="T1">14. Opowiada, w czym może naśladować postaci świętych.</text:span></text:p>
          </table:table-cell>
          <table:table-cell table:style-name="Tabela2.A2" office:value-type="string">
            <text:p text:style-name="P7">Uczeń:</text:p>
            <text:p text:style-name="P7">1.<text:tab/>Opowiada o Karolu Wojtyle.</text:p>
            <text:p text:style-name="P6"><text:span text:style-name="T1">2.<text:tab/>Opowiada o nabożeństwach </text:span><text:soft-page-break/><text:span text:style-name="T1">różańcowych.</text:span></text:p>
            <text:p text:style-name="P7">3.<text:tab/>Wymienia najważniejsze zwyczaje związane z uroczystościami i świętami kościelnymi.</text:p>
            <text:p text:style-name="P6"><text:span text:style-name="T1">4.<text:tab/>Opowiada o modlitwie </text:span><text:span text:style-name="_5f_kursywa">Magnificat</text:span><text:span text:style-name="T1">.</text:span></text:p>
            <text:p text:style-name="P7">5.<text:tab/>Opowiada o religijnym wymiarze świętowania Bożego Narodzenia.</text:p>
            <text:p text:style-name="P7">6.<text:tab/>Opowiada o nabożeństwach Drogi Krzyżowej.</text:p>
            <text:p text:style-name="P7">7.<text:tab/>Opowiada o niedzieli jako o pamiątce zmartwychwstania Chrystusa.</text:p>
            <text:p text:style-name="P7">8.<text:tab/>Opowiada o świętowaniu niedzieli.</text:p>
            <text:p text:style-name="P7">9.<text:tab/>Opowiada o religijnym wymiarze świętowania Wielkanocy.</text:p>
            <text:p text:style-name="P7">10. Opowiada o nabożeństwach czerwcowych.</text:p>
            <text:p text:style-name="P7">11. Wymienia świętych, którzy stali się wzorami modlitwy.</text:p>
            <text:p text:style-name="P7">12. Wskazuje teksty wybranych modlitw świętych.</text:p>
            <text:p text:style-name="P6" loext:marker-style-name="T1"><text:span text:style-name="T1">13. Z pomocą nauczyciela opowiada, w czym może </text:span><text:soft-page-break/><text:span text:style-name="T1">naśladować postaci świętych.</text:span></text:p>
          </table:table-cell>
          <table:table-cell table:style-name="Tabela2.A2" office:value-type="string">
            <text:p text:style-name="P7">Uczeń z pomocą nauczyciela:</text:p>
            <text:p text:style-name="P7">1.<text:tab/>Opowiada o <text:soft-page-break/>Karolu Wojtyle.</text:p>
            <text:p text:style-name="P6"><text:span text:style-name="T1">2.<text:tab/>Opowiada o nabożeństwach różańcowych.</text:span></text:p>
            <text:p text:style-name="P7">3.<text:tab/>Wymienia najważniejsze zwyczaje związane z uroczystościami i świętami kościelnymi.</text:p>
            <text:p text:style-name="P6"><text:span text:style-name="T1">4.<text:tab/>Opowiada o modlitwie </text:span><text:span text:style-name="_5f_kursywa">Magnificat</text:span><text:span text:style-name="T1">.</text:span></text:p>
            <text:p text:style-name="P7">5.<text:tab/>Opowiada o świętowaniu Bożego Narodzenia.</text:p>
            <text:p text:style-name="P7">6.<text:tab/>Opowiada o nabożeństwach Drogi Krzyżowej.</text:p>
            <text:p text:style-name="P7">7.<text:tab/><text:soft-page-break/>Opowiada o świętowaniu niedzieli.</text:p>
            <text:p text:style-name="P7">8.<text:tab/>Opowiada o Wielkanocy.</text:p>
            <text:p text:style-name="P7">9.<text:tab/>Opowiada o nabożeństwach czerwcowych.</text:p>
            <text:p text:style-name="P7">10. Wymienia świętych, którzy stali się wzorami modlitwy.</text:p>
            <text:p text:style-name="P7">11. Wskazuje teksty wybranych modlitw świętych.</text:p>
            <text:p text:style-name="P6" loext:marker-style-name="T1"><text:span text:style-name="T1">12. Opowiada, w czym może naśladować postaci świętych.</text:span></text:p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cm" fo:margin-bottom="0.3cm" style:contextual-spacing="false" fo:text-align="center" style:justify-single-word="false" fo:hyphenation-ladder-count="no-limit" fo:text-indent="0cm" style:auto-text-indent="false" fo:break-before="page" fo:keep-with-next="always">
        <style:tab-stops>
          <style:tab-stop style:position="0.762cm"/>
          <style:tab-stop style:position="1.501cm"/>
        </style:tab-stops>
      </style:paragraph-properties>
      <style:text-properties style:font-name="Cambria" fo:font-family="Cambria" style:font-family-generic="roman" style:font-pitch="variable" fo:font-size="14pt" fo:font-weight="bold" style:font-size-asian="14pt" style:font-weight-asian="bold" style:font-name-complex="Cambria1" style:font-family-complex="Cambria" style:font-family-generic-complex="system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-asian="Times New Roman" style:font-family-asian="'Times New Roman'" style:font-family-generic-asian="system" style:font-pitch-asian="variable" style:language-asian="ar" style:country-asian="SA" style:font-name-complex="Calibri" style:font-family-complex="Calibri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5f_punkt_5f_półpauza_5f_1" style:display-name="_punkt_półpauza_1" style:family="paragraph" style:parent-style-name="Standard">
      <style:paragraph-properties fo:margin-left="1.002cm" fo:text-indent="-0.501cm" style:auto-text-indent="false">
        <style:tab-stops/>
      </style:paragraph-properties>
      <style:text-properties style:font-size-complex="12pt"/>
    </style:style>
    <style:style style:name="_5f_punkt_5f_półpauza_5f_2" style:display-name="_punkt_półpauza_2" style:family="paragraph" style:parent-style-name="_5f_punkt_5f_półpauza_5f_1">
      <style:paragraph-properties fo:margin-left="1.501cm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_5f_bold" style:display-name="_bold" style:family="text">
      <style:text-properties style:use-window-font-color="true" loext:opacity="0%" fo:font-weight="bold" style:font-weight-asian="bold" style:font-weight-complex="bold"/>
    </style:style>
    <style:style style:name="_5f_kursywa" style:display-name="_kursywa" style:family="text">
      <style:text-properties style:use-window-font-color="true" loext:opacity="0%"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 style:page-usage="mirrored">
      <style:page-layout-properties fo:page-width="29.7cm" fo:page-height="21.001cm" style:num-format="1" style:print-orientation="landscape" fo:margin-top="2cm" fo:margin-bottom="1.251cm" fo:margin-left="2cm" fo:margin-right="2cm" style:writing-mode="lr-tb" style:layout-grid-color="#c0c0c0" style:layout-grid-lines="26" style:layout-grid-base-height="0.635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4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3" style:page-layout-name="Mpm2" draw:style-name="Mdp1">
      <style:footer>
        <text:p text:style-name="MP1"><text:page-number text:select-page="current">1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9-01T14:34:16.031000000</meta:creation-date>
    <dc:date>2026-09-01T14:42:44.836000000</dc:date>
    <meta:editing-duration>PT2M8S</meta:editing-duration>
    <meta:editing-cycles>3</meta:editing-cycles>
    <meta:generator>LibreOffice/24.2.4.2$Windows_X86_64 LibreOffice_project/51a6219feb6075d9a4c46691dcfe0cd9c4fff3c2</meta:generator>
    <meta:document-statistic meta:table-count="1" meta:image-count="0" meta:object-count="0" meta:page-count="12" meta:paragraph-count="385" meta:word-count="2843" meta:character-count="20212" meta:non-whitespace-character-count="17751"/>
  </office:meta>
</office:document-meta>
</file>